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Fonts/Font_Linux_Libertine_G_1.ttf" manifest:media-type="application/x-font-ttf"/>
  <manifest:file-entry manifest:full-path="Fonts/Font_Liberation_Sans_3.ttf" manifest:media-type="application/x-font-ttf"/>
  <manifest:file-entry manifest:full-path="Fonts/Font_Arial_1.ttf" manifest:media-type="application/x-font-ttf"/>
  <manifest:file-entry manifest:full-path="Fonts/Font_Linux_Libertine_G_3.ttf" manifest:media-type="application/x-font-ttf"/>
  <manifest:file-entry manifest:full-path="Fonts/Font_Liberation_Sans_1.ttf" manifest:media-type="application/x-font-ttf"/>
  <manifest:file-entry manifest:full-path="Fonts/Font_Liberation_Sans_2.ttf" manifest:media-type="application/x-font-ttf"/>
  <manifest:file-entry manifest:full-path="Fonts/Font_Liberation_Sans_4.ttf" manifest:media-type="application/x-font-ttf"/>
  <manifest:file-entry manifest:full-path="Fonts/Font_Linux_Libertine_G_2.ttf" manifest:media-type="application/x-font-ttf"/>
  <manifest:file-entry manifest:full-path="Fonts/Font_Linux_Libertine_G_4.ttf" manifest:media-type="application/x-font-ttf"/>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1" svg:font-family="Arial" style:font-family-generic="system" style:font-pitch="variable"/>
    <style:font-face style:name="Liberation Sans" svg:font-family="'Liberation Sans'"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inux Libertine G" svg:font-family="'Linux Libertine G'" style:font-family-generic="system" style:font-pitch="variable">
      <svg:font-face-src>
        <svg:font-face-uri xlink:href="Fonts/Font_Linux_Libertine_G_1.ttf" xlink:type="simple" loext:font-style="normal" loext:font-weight="normal">
          <svg:font-face-format svg:string="truetype"/>
        </svg:font-face-uri>
        <svg:font-face-uri xlink:href="Fonts/Font_Linux_Libertine_G_2.ttf" xlink:type="simple" loext:font-style="normal" loext:font-weight="bold">
          <svg:font-face-format svg:string="truetype"/>
        </svg:font-face-uri>
        <svg:font-face-uri xlink:href="Fonts/Font_Linux_Libertine_G_3.ttf" xlink:type="simple" loext:font-style="italic" loext:font-weight="normal">
          <svg:font-face-format svg:string="truetype"/>
        </svg:font-face-uri>
        <svg:font-face-uri xlink:href="Fonts/Font_Linux_Libertine_G_4.ttf" xlink:type="simple" loext:font-style="italic" loext:font-weight="bold">
          <svg:font-face-format svg:string="truetype"/>
        </svg:font-face-uri>
      </svg:font-face-src>
    </style:font-face>
  </office:font-face-decls>
  <office:automatic-styles>
    <style:style style:name="P1" style:family="paragraph" style:parent-style-name="Title" style:master-page-name="Standard">
      <style:paragraph-properties fo:text-align="center" style:justify-single-word="false" style:page-number="1"/>
    </style:style>
    <style:style style:name="P2" style:family="paragraph" style:parent-style-name="Title">
      <style:paragraph-properties fo:text-align="center" style:justify-single-word="false"/>
    </style:style>
    <style:style style:name="P3" style:family="paragraph" style:parent-style-name="Title">
      <style:paragraph-properties fo:text-align="center" style:justify-single-word="false"/>
      <style:text-properties fo:font-size="20pt" style:font-size-asian="20pt" style:font-size-complex="20pt"/>
    </style:style>
    <style:style style:name="P4" style:family="paragraph" style:parent-style-name="Subtitle">
      <style:paragraph-properties fo:text-align="center" style:justify-single-word="false"/>
      <style:text-properties fo:font-size="9pt" style:font-size-asian="9pt" style:font-size-complex="9pt"/>
    </style:style>
    <style:style style:name="P5" style:family="paragraph" style:parent-style-name="Standard">
      <style:paragraph-properties fo:text-align="center" style:justify-single-word="false"/>
      <style:text-properties fo:font-size="16pt" style:font-size-asian="16pt" style:font-size-complex="16pt"/>
    </style:style>
    <style:style style:name="P6" style:family="paragraph" style:parent-style-name="Standard">
      <style:paragraph-properties fo:text-align="center" style:justify-single-word="false"/>
    </style:style>
    <style:style style:name="P7" style:family="paragraph" style:parent-style-name="Title">
      <style:paragraph-properties fo:text-align="center" style:justify-single-word="false"/>
      <style:text-properties fo:font-size="16pt" style:font-size-asian="16pt" style:font-size-complex="16pt"/>
    </style:style>
    <style:style style:name="P8" style:family="paragraph" style:parent-style-name="Title">
      <style:paragraph-properties fo:text-align="center" style:justify-single-word="false"/>
      <style:text-properties fo:font-size="23pt" style:font-size-asian="23pt" style:font-size-complex="23pt"/>
    </style:style>
    <style:style style:name="P9" style:family="paragraph" style:parent-style-name="Subtitle">
      <style:paragraph-properties fo:text-align="center" style:justify-single-word="false"/>
    </style:style>
    <style:style style:name="P10" style:family="paragraph" style:parent-style-name="Standard">
      <style:text-properties fo:font-size="17pt" style:font-size-asian="17pt" style:font-size-complex="17pt"/>
    </style:style>
    <style:style style:name="P11" style:family="paragraph" style:parent-style-name="Title">
      <style:paragraph-properties fo:text-align="center" style:justify-single-word="false"/>
      <style:text-properties style:text-underline-style="solid" style:text-underline-width="auto" style:text-underline-color="font-color" fo:font-weight="bold" style:font-weight-asian="bold" style:font-weight-complex="bold"/>
    </style:style>
    <style:style style:name="P12" style:family="paragraph" style:parent-style-name="Standard">
      <style:text-properties fo:font-size="15pt" style:font-size-asian="15pt" style:font-size-complex="15pt"/>
    </style:style>
    <style:style style:name="P13" style:family="paragraph" style:parent-style-name="Title">
      <style:paragraph-properties fo:text-align="center" style:justify-single-word="false"/>
      <style:text-properties fo:font-weight="bold" style:font-weight-asian="bold" style:font-weight-complex="bold"/>
    </style:style>
    <style:style style:name="P14" style:family="paragraph" style:parent-style-name="Standard">
      <style:paragraph-properties fo:text-align="center" style:justify-single-word="false"/>
      <style:text-properties fo:font-size="17pt" style:font-size-asian="17pt" style:font-size-complex="17pt"/>
    </style:style>
    <style:style style:name="P15" style:family="paragraph" style:parent-style-name="Standard">
      <style:paragraph-properties fo:margin-top="0.1665in" fo:margin-bottom="0.1665in" style:contextual-spacing="false" fo:line-height="100%" fo:text-align="center" style:justify-single-word="false"/>
      <style:text-properties fo:font-size="23pt" fo:font-weight="bold" style:font-size-asian="23pt" style:font-weight-asian="bold" style:font-size-complex="23pt" style:font-weight-complex="bold"/>
    </style:style>
    <style:style style:name="P16" style:family="paragraph" style:parent-style-name="Standard">
      <style:paragraph-properties fo:text-align="center" style:justify-single-word="false"/>
      <style:text-properties fo:font-size="23pt" style:font-size-asian="23pt" style:font-size-complex="23pt"/>
    </style:style>
    <style:style style:name="P17" style:family="paragraph" style:parent-style-name="Standard">
      <style:paragraph-properties fo:margin-top="0.1665in" fo:margin-bottom="0.1665in" style:contextual-spacing="false" fo:line-height="100%"/>
      <style:text-properties fo:font-size="12pt" style:font-size-asian="12pt" style:font-size-complex="12pt"/>
    </style:style>
    <style:style style:name="P18" style:family="paragraph" style:parent-style-name="Standard">
      <style:paragraph-properties fo:margin-top="0.1665in" fo:margin-bottom="0.1665in" style:contextual-spacing="false" fo:line-height="100%"/>
      <style:text-properties fo:font-size="12pt" fo:font-weight="bold" style:font-size-asian="12pt" style:font-weight-asian="bold" style:font-size-complex="12pt" style:font-weight-complex="bold"/>
    </style:style>
    <style:style style:name="P19" style:family="paragraph" style:parent-style-name="Heading_20_1">
      <style:paragraph-properties fo:margin-top="0.3335in" fo:margin-bottom="0.0835in" style:contextual-spacing="false" fo:line-height="100%" fo:keep-together="auto" fo:keep-with-next="auto"/>
      <style:text-properties fo:font-size="23pt" fo:font-weight="bold" style:font-size-asian="23pt" style:font-weight-asian="bold" style:font-size-complex="23pt" style:font-weight-complex="bold"/>
    </style:style>
    <style:style style:name="P20" style:family="paragraph" style:parent-style-name="Standard">
      <style:paragraph-properties fo:margin-top="0.1665in" fo:margin-bottom="0.1665in" style:contextual-spacing="false" fo:line-height="100%"/>
    </style:style>
    <style:style style:name="P21" style:family="paragraph" style:parent-style-name="Title">
      <style:paragraph-properties fo:margin-top="0.1665in" fo:margin-bottom="0.1665in" style:contextual-spacing="false" fo:line-height="100%" fo:text-align="center" style:justify-single-word="false"/>
      <style:text-properties style:text-underline-style="solid" style:text-underline-width="auto" style:text-underline-color="font-color" fo:font-weight="bold" style:font-weight-asian="bold" style:font-weight-complex="bold"/>
    </style:style>
    <style:style style:name="P22" style:family="paragraph" style:parent-style-name="Standard">
      <style:paragraph-properties fo:margin-top="0.1665in" fo:margin-bottom="0.1665in" style:contextual-spacing="false" fo:line-height="100%" fo:text-align="start" style:justify-single-word="false"/>
      <style:text-properties fo:font-size="23pt" fo:font-weight="bold" style:font-size-asian="23pt" style:font-weight-asian="bold" style:font-size-complex="23pt" style:font-weight-complex="bold"/>
    </style:style>
    <style:style style:name="P23" style:family="paragraph" style:parent-style-name="Standard">
      <style:paragraph-properties fo:margin-top="0.1665in" fo:margin-bottom="0.1665in" style:contextual-spacing="false" fo:line-height="100%" fo:text-align="center" style:justify-single-word="false"/>
      <style:text-properties fo:font-size="23pt" style:font-size-asian="23pt" style:font-size-complex="23pt"/>
    </style:style>
    <style:style style:name="P24" style:family="paragraph" style:parent-style-name="Standard">
      <style:paragraph-properties fo:margin-top="0.1665in" fo:margin-bottom="0.1665in" style:contextual-spacing="false" fo:line-height="100%" fo:text-align="start" style:justify-single-word="false"/>
    </style:style>
    <style:style style:name="P25" style:family="paragraph" style:parent-style-name="Standard">
      <style:paragraph-properties fo:margin-top="0.1665in" fo:margin-bottom="0.1665in" style:contextual-spacing="false" fo:line-height="100%"/>
      <style:text-properties fo:font-weight="bold" style:font-weight-asian="bold" style:font-weight-complex="bold"/>
    </style:style>
    <style:style style:name="P26" style:family="paragraph" style:parent-style-name="Standard">
      <style:paragraph-properties fo:margin-top="0.1665in" fo:margin-bottom="0.1665in" style:contextual-spacing="false" fo:line-height="100%" fo:text-align="center" style:justify-single-word="false"/>
      <style:text-properties fo:font-size="24pt" fo:font-style="italic" style:font-size-asian="24pt" style:font-style-asian="italic" style:font-size-complex="24pt" style:font-style-complex="italic"/>
    </style:style>
    <style:style style:name="P27" style:family="paragraph" style:parent-style-name="Standard">
      <style:paragraph-properties fo:margin-top="0.1665in" fo:margin-bottom="0.1665in" style:contextual-spacing="false" fo:line-height="100%" fo:text-align="center" style:justify-single-word="false"/>
      <style:text-properties fo:font-size="24pt" style:font-size-asian="24pt" style:font-size-complex="24pt"/>
    </style:style>
    <style:style style:name="P28" style:family="paragraph" style:parent-style-name="Title">
      <style:paragraph-properties fo:margin-top="0.1665in" fo:margin-bottom="0.1665in" style:contextual-spacing="false" fo:line-height="100%" fo:text-align="center" style:justify-single-word="false"/>
      <style:text-properties fo:font-size="11pt" style:font-size-asian="11pt" style:font-size-complex="11pt"/>
    </style:style>
    <style:style style:name="P29" style:family="paragraph" style:parent-style-name="Standard">
      <style:paragraph-properties fo:text-align="start" style:justify-single-word="false"/>
      <style:text-properties fo:font-size="12pt" style:font-size-asian="12pt" style:font-size-complex="12pt"/>
    </style:style>
    <style:style style:name="P30" style:family="paragraph" style:parent-style-name="Subtitle">
      <style:paragraph-properties fo:text-align="center" style:justify-single-word="false"/>
      <style:text-properties fo:color="#000000" loext:opacity="100%"/>
    </style:style>
    <style:style style:name="P31" style:family="paragraph" style:parent-style-name="Standard">
      <style:paragraph-properties fo:margin-top="0.1665in" fo:margin-bottom="0.1665in" style:contextual-spacing="false" fo:line-height="100%" fo:text-align="center" style:justify-single-word="false"/>
      <style:text-properties fo:font-size="24pt" fo:font-weight="bold" style:font-size-asian="24pt" style:font-weight-asian="bold" style:font-size-complex="24pt" style:font-weight-complex="bold"/>
    </style:style>
    <style:style style:name="P32" style:family="paragraph" style:parent-style-name="Heading_20_3">
      <style:paragraph-properties fo:margin-top="0.1945in" fo:margin-bottom="0.0555in" style:contextual-spacing="false" fo:line-height="100%" fo:keep-together="auto" fo:keep-with-next="auto"/>
      <style:text-properties fo:color="#000000" loext:opacity="100%" fo:font-size="13pt" fo:font-weight="bold" style:font-size-asian="13pt" style:font-weight-asian="bold" style:font-size-complex="13pt" style:font-weight-complex="bold"/>
    </style:style>
    <style:style style:name="P33" style:family="paragraph" style:parent-style-name="Standard" style:list-style-name="WWNum5">
      <style:paragraph-properties fo:margin-left="0.5in" fo:margin-right="0in" fo:margin-top="0.1665in" fo:margin-bottom="0in" style:contextual-spacing="false" fo:line-height="100%" fo:text-indent="-0.25in" style:auto-text-indent="false"/>
    </style:style>
    <style:style style:name="P34" style:family="paragraph" style:parent-style-name="Standard" style:list-style-name="WWNum5">
      <style:paragraph-properties fo:margin-left="0.5in" fo:margin-right="0in" fo:margin-top="0in" fo:margin-bottom="0in" style:contextual-spacing="false" fo:line-height="100%" fo:text-indent="-0.25in" style:auto-text-indent="false"/>
    </style:style>
    <style:style style:name="P35" style:family="paragraph" style:parent-style-name="Standard" style:list-style-name="WWNum5">
      <style:paragraph-properties fo:margin-left="0.5in" fo:margin-right="0in" fo:margin-top="0in" fo:margin-bottom="0.1665in" style:contextual-spacing="false" fo:line-height="100%" fo:text-indent="-0.25in" style:auto-text-indent="false"/>
    </style:style>
    <style:style style:name="P36" style:family="paragraph" style:parent-style-name="Standard" style:list-style-name="WWNum2">
      <style:paragraph-properties fo:margin-left="0.5in" fo:margin-right="0in" fo:margin-top="0.1665in" fo:margin-bottom="0in" style:contextual-spacing="false" fo:line-height="100%" fo:text-indent="-0.25in" style:auto-text-indent="false"/>
    </style:style>
    <style:style style:name="P37" style:family="paragraph" style:parent-style-name="Standard" style:list-style-name="WWNum2">
      <style:paragraph-properties fo:margin-left="0.5in" fo:margin-right="0in" fo:margin-top="0in" fo:margin-bottom="0in" style:contextual-spacing="false" fo:line-height="100%" fo:text-indent="-0.25in" style:auto-text-indent="false"/>
    </style:style>
    <style:style style:name="P38" style:family="paragraph" style:parent-style-name="Standard" style:list-style-name="WWNum2">
      <style:paragraph-properties fo:margin-left="0.5in" fo:margin-right="0in" fo:margin-top="0in" fo:margin-bottom="0.1665in" style:contextual-spacing="false" fo:line-height="100%" fo:text-indent="-0.25in" style:auto-text-indent="false"/>
    </style:style>
    <style:style style:name="P39" style:family="paragraph" style:parent-style-name="Standard" style:list-style-name="WWNum4">
      <style:paragraph-properties fo:margin-left="0.5in" fo:margin-right="0in" fo:margin-top="0.1665in" fo:margin-bottom="0in" style:contextual-spacing="false" fo:line-height="100%" fo:text-indent="-0.25in" style:auto-text-indent="false"/>
    </style:style>
    <style:style style:name="P40" style:family="paragraph" style:parent-style-name="Standard" style:list-style-name="WWNum4">
      <style:paragraph-properties fo:margin-left="0.5in" fo:margin-right="0in" fo:margin-top="0in" fo:margin-bottom="0in" style:contextual-spacing="false" fo:line-height="100%" fo:text-indent="-0.25in" style:auto-text-indent="false"/>
    </style:style>
    <style:style style:name="P41" style:family="paragraph" style:parent-style-name="Standard" style:list-style-name="WWNum4">
      <style:paragraph-properties fo:margin-left="0.5in" fo:margin-right="0in" fo:margin-top="0in" fo:margin-bottom="0.1665in" style:contextual-spacing="false" fo:line-height="100%" fo:text-indent="-0.25in" style:auto-text-indent="false"/>
    </style:style>
    <style:style style:name="P42" style:family="paragraph" style:parent-style-name="Standard" style:list-style-name="WWNum3">
      <style:paragraph-properties fo:margin-left="0.5in" fo:margin-right="0in" fo:margin-top="0.1665in" fo:margin-bottom="0.1665in" style:contextual-spacing="false" fo:line-height="100%" fo:text-indent="-0.25in" style:auto-text-indent="false"/>
    </style:style>
    <style:style style:name="P43" style:family="paragraph" style:parent-style-name="Standard" style:list-style-name="WWNum1">
      <style:paragraph-properties fo:margin-left="0.5in" fo:margin-right="0in" fo:margin-top="0.1665in" fo:margin-bottom="0in" style:contextual-spacing="false" fo:line-height="100%" fo:text-indent="-0.25in" style:auto-text-indent="false"/>
    </style:style>
    <style:style style:name="P44" style:family="paragraph" style:parent-style-name="Standard" style:list-style-name="WWNum1">
      <style:paragraph-properties fo:margin-left="0.5in" fo:margin-right="0in" fo:margin-top="0in" fo:margin-bottom="0in" style:contextual-spacing="false" fo:line-height="100%" fo:text-indent="-0.25in" style:auto-text-indent="false"/>
    </style:style>
    <style:style style:name="P45" style:family="paragraph" style:parent-style-name="Standard" style:list-style-name="WWNum1">
      <style:paragraph-properties fo:margin-left="0.5in" fo:margin-right="0in" fo:margin-top="0in" fo:margin-bottom="0.1665in" style:contextual-spacing="false" fo:line-height="100%" fo:text-indent="-0.25in" style:auto-text-indent="false"/>
    </style:style>
    <style:style style:name="P46" style:family="paragraph" style:parent-style-name="Title">
      <style:paragraph-properties fo:margin-top="0.1665in" fo:margin-bottom="0.1665in" style:contextual-spacing="false" fo:line-height="100%" fo:text-align="center" style:justify-single-word="false"/>
      <style:text-properties fo:font-size="32pt" fo:font-weight="bold" style:font-size-asian="32pt" style:font-weight-asian="bold" style:font-size-complex="32pt" style:font-weight-complex="bold"/>
    </style:style>
    <style:style style:name="P47" style:family="paragraph" style:parent-style-name="Subtitle">
      <style:paragraph-properties fo:margin-top="0.1665in" fo:margin-bottom="0.1665in" style:contextual-spacing="false" fo:line-height="100%" fo:text-align="center" style:justify-single-word="false"/>
    </style:style>
    <style:style style:name="P48" style:family="paragraph" style:parent-style-name="Standard">
      <style:paragraph-properties fo:margin-top="0.1665in" fo:margin-bottom="0.1665in" style:contextual-spacing="false" fo:line-height="100%" fo:text-align="center" style:justify-single-word="false"/>
      <style:text-properties fo:font-size="25pt" fo:font-weight="bold" style:font-size-asian="25pt" style:font-weight-asian="bold" style:font-size-complex="25pt" style:font-weight-complex="bold"/>
    </style:style>
    <style:style style:name="P49" style:family="paragraph" style:parent-style-name="Standard">
      <style:paragraph-properties fo:margin-top="0.1665in" fo:margin-bottom="0.1665in" style:contextual-spacing="false" fo:line-height="100%" fo:text-align="center" style:justify-single-word="false"/>
      <style:text-properties fo:font-size="25pt" style:font-size-asian="25pt" style:font-size-complex="25pt"/>
    </style:style>
    <style:style style:name="P50" style:family="paragraph" style:parent-style-name="Standard">
      <style:paragraph-properties fo:margin-top="0.1665in" fo:margin-bottom="0.1665in" style:contextual-spacing="false" fo:line-height="100%" fo:text-align="start" style:justify-single-word="false"/>
      <style:text-properties fo:font-size="24pt" style:font-size-asian="24pt" style:font-size-complex="24pt"/>
    </style:style>
    <style:style style:name="P51" style:family="paragraph" style:parent-style-name="Standard">
      <style:paragraph-properties fo:margin-top="0.1665in" fo:margin-bottom="0.1665in" style:contextual-spacing="false" fo:line-height="100%" fo:text-align="center" style:justify-single-word="false"/>
      <style:text-properties fo:font-size="29pt" fo:font-weight="bold" style:font-size-asian="29pt" style:font-weight-asian="bold" style:font-size-complex="29pt" style:font-weight-complex="bold"/>
    </style:style>
    <style:style style:name="P52" style:family="paragraph" style:parent-style-name="Standard">
      <style:paragraph-properties fo:margin-top="0.1665in" fo:margin-bottom="0.1665in" style:contextual-spacing="false" fo:line-height="100%" fo:text-align="center" style:justify-single-word="false"/>
      <style:text-properties fo:font-size="29pt" style:font-size-asian="29pt" style:font-size-complex="29pt"/>
    </style:style>
    <style:style style:name="P53" style:family="paragraph">
      <loext:graphic-properties draw:fill="solid" draw:fill-color="#a0a0a0"/>
      <style:paragraph-properties fo:text-align="center"/>
    </style:style>
    <style:style style:name="P54" style:family="paragraph" style:parent-style-name="Standard">
      <style:paragraph-properties fo:text-align="center" style:justify-single-word="false"/>
      <style:text-properties fo:font-size="29pt" style:font-size-asian="29pt" style:font-size-complex="29pt"/>
    </style:style>
    <style:style style:name="P55" style:family="paragraph" style:parent-style-name="Standard">
      <style:paragraph-properties fo:margin-top="0.1665in" fo:margin-bottom="0.1665in" style:contextual-spacing="false" fo:line-height="100%" fo:text-align="center" style:justify-single-word="false"/>
      <style:text-properties fo:font-size="20pt" fo:font-weight="bold" style:font-size-asian="20pt" style:font-weight-asian="bold" style:font-size-complex="20pt" style:font-weight-complex="bold"/>
    </style:style>
    <style:style style:name="P56" style:family="paragraph" style:parent-style-name="Standard">
      <style:paragraph-properties fo:margin-top="0.1665in" fo:margin-bottom="0.1665in" style:contextual-spacing="false" fo:line-height="100%" fo:text-align="center" style:justify-single-word="false"/>
      <style:text-properties fo:font-size="20pt" style:font-size-asian="20pt" style:font-size-complex="20pt"/>
    </style:style>
    <style:style style:name="P57" style:family="paragraph" style:parent-style-name="Standard">
      <style:paragraph-properties fo:margin-top="0.1665in" fo:margin-bottom="0.1665in" style:contextual-spacing="false" fo:line-height="100%" fo:text-align="center" style:justify-single-word="false"/>
    </style:style>
    <style:style style:name="P58" style:family="paragraph" style:parent-style-name="Standard">
      <style:paragraph-properties fo:text-align="center" style:justify-single-word="false"/>
      <style:text-properties fo:font-size="24pt" style:font-size-asian="24pt" style:font-size-complex="24pt"/>
    </style:style>
    <style:style style:name="P59" style:family="paragraph" style:parent-style-name="Standard">
      <style:paragraph-properties fo:text-align="start" style:justify-single-word="false"/>
    </style:style>
    <style:style style:name="P60" style:family="paragraph" style:parent-style-name="Standard">
      <style:paragraph-properties fo:margin-top="0.1665in" fo:margin-bottom="0.1665in" style:contextual-spacing="false" fo:line-height="100%" fo:text-align="center" style:justify-single-word="false"/>
      <style:text-properties fo:font-size="19pt" fo:font-weight="bold" style:font-size-asian="19pt" style:font-weight-asian="bold" style:font-size-complex="19pt" style:font-weight-complex="bold"/>
    </style:style>
    <style:style style:name="P61" style:family="paragraph" style:parent-style-name="Standard">
      <style:paragraph-properties fo:margin-top="0.1665in" fo:margin-bottom="0.1665in" style:contextual-spacing="false" fo:line-height="100%" fo:text-align="center" style:justify-single-word="false"/>
      <style:text-properties fo:font-size="19pt" style:font-size-asian="19pt" style:font-size-complex="19pt"/>
    </style:style>
    <style:style style:name="P62" style:family="paragraph" style:parent-style-name="Heading_20_1">
      <style:paragraph-properties fo:margin-top="0.3335in" fo:margin-bottom="0.0835in" style:contextual-spacing="false" fo:line-height="100%" fo:text-align="center" style:justify-single-word="false"/>
      <style:text-properties fo:font-size="23pt" style:text-underline-style="solid" style:text-underline-width="auto" style:text-underline-color="font-color" fo:font-weight="bold" style:font-size-asian="23pt" style:font-weight-asian="bold" style:font-size-complex="23pt" style:font-weight-complex="bold"/>
    </style:style>
    <style:style style:name="P63" style:family="paragraph" style:parent-style-name="Heading_20_2">
      <style:paragraph-properties fo:margin-top="0.25in" fo:margin-bottom="0.0555in" style:contextual-spacing="false" fo:line-height="100%" fo:text-align="center" style:justify-single-word="false"/>
      <style:text-properties fo:font-size="17pt" style:text-underline-style="solid" style:text-underline-width="auto" style:text-underline-color="font-color" fo:font-weight="bold" style:font-size-asian="17pt" style:font-weight-asian="bold" style:font-size-complex="17pt" style:font-weight-complex="bold"/>
    </style:style>
    <style:style style:name="P64" style:family="paragraph" style:parent-style-name="Standard">
      <style:paragraph-properties fo:margin-top="0.1665in" fo:margin-bottom="0.1665in" style:contextual-spacing="false" fo:line-height="100%"/>
      <style:text-properties fo:font-style="italic" style:font-style-asian="italic" style:font-style-complex="italic"/>
    </style:style>
    <style:style style:name="P65" style:family="paragraph" style:parent-style-name="Heading_20_1">
      <style:paragraph-properties fo:margin-top="0.3335in" fo:margin-bottom="0.0835in" style:contextual-spacing="false" fo:line-height="100%" fo:text-align="center" style:justify-single-word="false" fo:keep-together="auto" fo:keep-with-next="auto"/>
      <style:text-properties fo:font-size="23pt" style:text-underline-style="solid" style:text-underline-width="auto" style:text-underline-color="font-color" fo:font-weight="bold" style:font-size-asian="23pt" style:font-weight-asian="bold" style:font-size-complex="23pt" style:font-weight-complex="bold"/>
    </style:style>
    <style:style style:name="P66" style:family="paragraph" style:parent-style-name="Heading_20_2">
      <style:paragraph-properties fo:margin-top="0.25in" fo:margin-bottom="0.0555in" style:contextual-spacing="false" fo:line-height="100%" fo:text-align="center" style:justify-single-word="false" fo:keep-together="auto" fo:keep-with-next="auto"/>
      <style:text-properties fo:font-size="17pt" style:text-underline-style="solid" style:text-underline-width="auto" style:text-underline-color="font-color" fo:font-weight="bold" style:font-size-asian="17pt" style:font-weight-asian="bold" style:font-size-complex="17pt" style:font-weight-complex="bold"/>
    </style:style>
    <style:style style:name="P67" style:family="paragraph" style:parent-style-name="Standard">
      <style:paragraph-properties fo:margin-top="0.1665in" fo:margin-bottom="0.1665in" style:contextual-spacing="false" fo:line-height="100%" fo:text-align="start" style:justify-single-word="false"/>
      <style:text-properties fo:font-size="23pt" style:font-size-asian="23pt" style:font-size-complex="23pt"/>
    </style:style>
    <style:style style:name="P68" style:family="paragraph" style:parent-style-name="Standard">
      <style:paragraph-properties fo:margin-top="0.1665in" fo:margin-bottom="0.1665in" style:contextual-spacing="false" fo:line-height="100%"/>
      <style:text-properties fo:font-size="20pt" fo:font-weight="bold" style:font-size-asian="20pt" style:font-weight-asian="bold" style:font-size-complex="20pt" style:font-weight-complex="bold"/>
    </style:style>
    <style:style style:name="P69" style:family="paragraph" style:parent-style-name="Standard">
      <style:paragraph-properties fo:margin-top="0.1665in" fo:margin-bottom="0.1665in" style:contextual-spacing="false" fo:line-height="100%"/>
      <style:text-properties fo:font-size="20pt" style:font-size-asian="20pt" style:font-size-complex="20pt"/>
    </style:style>
    <style:style style:name="P70" style:family="paragraph" style:parent-style-name="Title">
      <style:paragraph-properties fo:margin-top="0.1665in" fo:margin-bottom="0.1665in" style:contextual-spacing="false" fo:line-height="100%" fo:text-align="center" style:justify-single-word="false"/>
    </style:style>
    <style:style style:name="P71" style:family="paragraph" style:parent-style-name="Heading_20_2">
      <style:paragraph-properties fo:margin-top="0.25in" fo:margin-bottom="0.0555in" style:contextual-spacing="false" fo:line-height="100%" fo:keep-together="auto" fo:keep-with-next="auto"/>
      <style:text-properties fo:font-size="17pt" fo:font-weight="bold" style:font-size-asian="17pt" style:font-weight-asian="bold" style:font-size-complex="17pt" style:font-weight-complex="bold"/>
    </style:style>
    <style:style style:name="P72" style:family="paragraph" style:parent-style-name="Heading_20_2">
      <style:paragraph-properties fo:margin-top="0.25in" fo:margin-bottom="0.0555in" style:contextual-spacing="false" fo:line-height="100%" fo:text-align="center" style:justify-single-word="false" fo:keep-together="auto" fo:keep-with-next="auto"/>
      <style:text-properties fo:font-size="26pt" style:text-underline-style="solid" style:text-underline-width="auto" style:text-underline-color="font-color" fo:font-weight="bold" style:font-size-asian="26pt" style:font-weight-asian="bold" style:font-size-complex="26pt" style:font-weight-complex="bold"/>
    </style:style>
    <style:style style:name="P73" style:family="paragraph" style:parent-style-name="Heading_20_3">
      <style:paragraph-properties fo:margin-top="0.1945in" fo:margin-bottom="0.0555in" style:contextual-spacing="false" fo:line-height="100%" fo:text-align="center" style:justify-single-word="false" fo:keep-together="auto" fo:keep-with-next="auto"/>
      <style:text-properties fo:color="#000000" loext:opacity="100%" fo:font-size="22pt" style:text-underline-style="solid" style:text-underline-width="auto" style:text-underline-color="font-color" fo:font-weight="bold" style:font-size-asian="22pt" style:font-weight-asian="bold" style:font-size-complex="22pt" style:font-weight-complex="bold"/>
    </style:style>
    <style:style style:name="P74" style:family="paragraph" style:parent-style-name="Title">
      <style:paragraph-properties fo:margin-top="0in" fo:margin-bottom="0.0555in" style:contextual-spacing="false" fo:line-height="100%" fo:text-align="center" style:justify-single-word="false" fo:keep-together="auto" fo:keep-with-next="auto"/>
      <style:text-properties style:text-underline-style="solid" style:text-underline-width="auto" style:text-underline-color="font-color" fo:font-weight="bold" style:font-weight-asian="bold" style:font-weight-complex="bold"/>
    </style:style>
    <style:style style:name="P75" style:family="paragraph" style:parent-style-name="Standard">
      <style:paragraph-properties fo:margin-top="0.1665in" fo:margin-bottom="0.1665in" style:contextual-spacing="false" fo:line-height="100%" fo:text-align="center" style:justify-single-word="false"/>
      <style:text-properties fo:font-size="18pt" fo:font-weight="bold" style:font-size-asian="18pt" style:font-weight-asian="bold" style:font-size-complex="18pt" style:font-weight-complex="bold"/>
    </style:style>
    <style:style style:name="P76" style:family="paragraph" style:parent-style-name="Standard">
      <style:paragraph-properties fo:margin-top="0.1665in" fo:margin-bottom="0.1665in" style:contextual-spacing="false" fo:line-height="100%" fo:text-align="center" style:justify-single-word="false"/>
      <style:text-properties fo:font-size="18pt" style:font-size-asian="18pt" style:font-size-complex="18pt"/>
    </style:style>
    <style:style style:name="P77" style:family="paragraph" style:parent-style-name="Standard">
      <style:text-properties fo:font-size="18pt" style:font-size-asian="18pt" style:font-size-complex="18pt"/>
    </style:style>
    <style:style style:name="P78" style:family="paragraph" style:parent-style-name="Standard">
      <style:paragraph-properties fo:margin-top="0.1665in" fo:margin-bottom="0.1665in" style:contextual-spacing="false" fo:line-height="100%"/>
      <style:text-properties fo:font-size="18pt" style:font-size-asian="18pt" style:font-size-complex="18pt"/>
    </style:style>
    <style:style style:name="P79" style:family="paragraph" style:parent-style-name="Title">
      <style:paragraph-properties fo:margin-top="0.3335in" fo:margin-bottom="0.0417in" style:contextual-spacing="false" fo:line-height="100%" fo:text-align="center" style:justify-single-word="false" fo:keep-together="auto" fo:keep-with-next="auto"/>
      <style:text-properties style:text-underline-style="solid" style:text-underline-width="auto" style:text-underline-color="font-color" fo:font-weight="bold" style:font-weight-asian="bold" style:font-weight-complex="bold"/>
    </style:style>
    <style:style style:name="P80" style:family="paragraph" style:parent-style-name="Standard">
      <style:paragraph-properties fo:margin-top="0.1665in" fo:margin-bottom="0.1665in" style:contextual-spacing="false" fo:line-height="100%"/>
      <style:text-properties fo:font-weight="bold" officeooo:rsid="001a31df" officeooo:paragraph-rsid="001a31df" style:font-weight-asian="bold" style:font-weight-complex="bold"/>
    </style:style>
    <style:style style:name="P81" style:family="paragraph" style:parent-style-name="Standard">
      <style:text-properties fo:font-weight="bold" style:font-weight-asian="bold" style:font-weight-complex="bold"/>
    </style:style>
    <style:style style:name="T1" style:family="text">
      <style:text-properties fo:font-size="12pt" style:font-size-asian="12pt" style:font-size-complex="12pt"/>
    </style:style>
    <style:style style:name="T2" style:family="text">
      <style:text-properties fo:font-size="12pt" fo:font-weight="bold" style:font-size-asian="12pt" style:font-weight-asian="bold" style:font-size-complex="12pt" style:font-weight-complex="bold"/>
    </style:style>
    <style:style style:name="T3" style:family="text">
      <style:text-properties fo:font-size="12pt" fo:font-style="italic" style:font-size-asian="12pt" style:font-style-asian="italic" style:font-size-complex="12pt" style:font-style-complex="italic"/>
    </style:style>
    <style:style style:name="T4" style:family="text">
      <style:text-properties fo:font-size="12pt" fo:font-weight="bold" officeooo:rsid="001a31df" style:font-size-asian="12pt" style:font-weight-asian="bold" style:font-size-complex="12pt" style:font-weight-complex="bold"/>
    </style:style>
    <style:style style:name="T5" style:family="text">
      <style:text-properties fo:font-weight="bold" style:font-weight-asian="bold" style:font-weight-complex="bold"/>
    </style:style>
    <style:style style:name="T6" style:family="text">
      <style:text-properties fo:font-style="italic" style:font-style-asian="italic" style:font-style-complex="italic"/>
    </style:style>
    <style:style style:name="T7" style:family="text">
      <style:text-properties fo:font-size="17pt" style:font-size-asian="17pt" style:font-size-complex="17pt"/>
    </style:style>
    <style:style style:name="T8" style:family="text">
      <style:text-properties fo:font-size="24pt" style:font-size-asian="24pt" style:font-size-complex="24pt"/>
    </style:style>
    <style:style style:name="T9" style:family="text">
      <style:text-properties officeooo:rsid="0019b801"/>
    </style:style>
    <style:style style:name="T10" style:family="text">
      <style:text-properties style:text-underline-style="solid" style:text-underline-width="auto" style:text-underline-color="font-color" fo:font-weight="bold" style:font-weight-asian="bold" style:font-weight-complex="bold"/>
    </style:style>
    <style:style style:name="T11" style:family="text">
      <style:text-properties style:text-underline-style="solid" style:text-underline-width="auto" style:text-underline-color="font-color"/>
    </style:style>
    <style:style style:name="T12" style:family="text">
      <style:text-properties fo:font-size="19pt" style:font-size-asian="19pt" style:font-size-complex="19pt"/>
    </style:style>
    <style:style style:name="T13" style:family="text">
      <style:text-properties fo:font-size="19pt" fo:font-weight="bold" style:font-size-asian="19pt" style:font-weight-asian="bold" style:font-size-complex="19pt" style:font-weight-complex="bold"/>
    </style:style>
    <style:style style:name="T14" style:family="text">
      <style:text-properties fo:font-size="24pt" fo:font-weight="bold" style:font-size-asian="24pt" style:font-weight-asian="bold" style:font-size-complex="24pt" style:font-weight-complex="bold"/>
    </style:style>
    <style:style style:name="gr1" style:family="graphic">
      <style:graphic-properties draw:stroke="none" svg:stroke-width="0in" draw:fill="solid" draw:fill-color="#a0a0a0" draw:textarea-horizontal-align="center" draw:textarea-vertical-align="top" loext:decorative="false" fo:margin-left="0.1252in" fo:margin-right="0.1252in" fo:margin-top="0in" fo:margin-bottom="0.1665in" style:run-through="foreground" style:wrap="run-through" style:number-wrapped-paragraphs="no-limit" style:vertical-pos="top" style:vertical-rel="baseline" style:horizontal-pos="from-left" style:horizontal-rel="paragraph" draw:wrap-influence-on-position="once-concurrent" loext:allow-overlap="true" style:flow-with-text="false" loext:rel-width-rel="pag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bookmark text:name="_51y7augo2lc"/></text:p>
      <text:p text:style-name="P2"><text:bookmark text:name="_ae8el9f9ewwq"/></text:p>
      <text:p text:style-name="P3"><text:bookmark text:name="_olyp8oq4dpfo"/>Revelation Prophecy - (John 3:3)</text:p>
      <text:p text:style-name="P4"><text:bookmark text:name="_353umw488kn6"/>(Born Again) June Anderson</text:p>
      <text:p text:style-name="P5">(Gift of prophecy)</text:p>
      <text:p text:style-name="P6"/>
      <text:p text:style-name="P7"><text:bookmark text:name="_lxdgrrcp96dx"/>Laurie Stevenson, Ambassador for Christ. </text:p>
      <text:p text:style-name="P2"><text:bookmark text:name="_5ajmmqz6rtns"/></text:p>
      <text:p text:style-name="P8"><text:bookmark text:name="_qnmww44extwf"/>The Moment after the Rapture</text:p>
      <text:p text:style-name="P9"><text:bookmark text:name="_mgx7zg5k1e2o"/>By June Anderso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10">“Vanished into thin air”</text:p>
      <text:p text:style-name="P10"/>
      <text:p text:style-name="P10"/>
      <text:p text:style-name="P10"/>
      <text:p text:style-name="P10"/>
      <text:p text:style-name="P10"><text:soft-page-break/></text:p>
      <text:p text:style-name="P11"><text:bookmark text:name="_tvganwn1voz1"/>Contents</text:p>
      <text:p text:style-name="Standard"/>
      <text:p text:style-name="Standard"/>
      <text:p text:style-name="P12">Chapter 1 - About the Author</text:p>
      <text:p text:style-name="P12"/>
      <text:p text:style-name="P12">Chapter 2 - The moment after the Rapture</text:p>
      <text:p text:style-name="P12"/>
      <text:p text:style-name="P12">Chapter 3 - The Seven Years Peace Treaty</text:p>
      <text:p text:style-name="P12"/>
      <text:p text:style-name="P12">Chapter 4 - New World Order - the Antichirst</text:p>
      <text:p text:style-name="P12"/>
      <text:p text:style-name="P12">Chapter 5 - The Blessed Hope 144,000 Evangelists Jews</text:p>
      <text:p text:style-name="P12"/>
      <text:p text:style-name="P12">Chapter 6 - Catastrophes </text:p>
      <text:p text:style-name="P12"/>
      <text:p text:style-name="P12">Chapter 7 - Peace Treaty Broken</text:p>
      <text:p text:style-name="P12"/>
      <text:p text:style-name="P12">Chapter 8 - Mind of the Beast “666”</text:p>
      <text:p text:style-name="P12"/>
      <text:p text:style-name="P12">Chapter 9 - The Two Witnesses </text:p>
      <text:p text:style-name="P12"/>
      <text:p text:style-name="P12">Chapter 10 - One World Government Religion The False Prophet </text:p>
      <text:p text:style-name="P12"/>
      <text:p text:style-name="P12">Chapter 11 - The Occult - The New Age Movement</text:p>
      <text:p text:style-name="P12"/>
      <text:p text:style-name="P12">Chapter 12 - “Armageddon - Petra”</text:p>
      <text:p text:style-name="P12"/>
      <text:p text:style-name="P12">Chapter 13 - The Lake of Fire</text:p>
      <text:p text:style-name="P12">“The worm that Never Dies”</text:p>
      <text:p text:style-name="P12"/>
      <text:p text:style-name="P12">Chapter 14 - The Wraith and Judgement of God</text:p>
      <text:p text:style-name="P12"><text:soft-page-break/></text:p>
      <text:p text:style-name="P12">Chapter 15 - The One Thousand Year Reign and the New Jerusalem</text:p>
      <text:p text:style-name="P12"/>
      <text:p text:style-name="P12">Chapter 16 - Stay Faithful Till I Come</text:p>
      <text:p text:style-name="P12"/>
      <text:p text:style-name="P12">Chapter 17 - Conclusion</text:p>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text:soft-page-break/></text:p>
      <text:p text:style-name="P12"/>
      <text:p text:style-name="P13"><text:bookmark text:name="_en7gw79v3yzs"/></text:p>
      <text:p text:style-name="P13"><text:bookmark text:name="_vqlfstjk5ddy"/></text:p>
      <text:p text:style-name="P13"><text:bookmark text:name="_pq1vwh8r88e7"/></text:p>
      <text:p text:style-name="P13"><text:bookmark text:name="_k1m4pmpw3wzw"/></text:p>
      <text:p text:style-name="P11"><text:bookmark text:name="_ousou4t99s9o"/>About the Author</text:p>
      <text:p text:style-name="P9"><text:bookmark text:name="_c1g6kk9paui1"/>Chapter 1 </text:p>
      <text:p text:style-name="P14">June Anderson, (Gift of prophecy)</text:p>
      <text:p text:style-name="P14">Laurie Stevenson,</text:p>
      <text:p text:style-name="P14">Ambassador for Christ</text:p>
      <text:p text:style-name="P14"/>
      <text:p text:style-name="P14">First Study Given to Apsley community chapel</text:p>
      <text:p text:style-name="P14">Chandos Lake, Ontario, Canada </text:p>
      <text:p text:style-name="P14">In 1996 (800 pgs.)</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oft-page-break/></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15"/>
      <text:p text:style-name="P15"/>
      <text:p text:style-name="P15"/>
      <text:p text:style-name="P15"/>
      <text:p text:style-name="P15">I dedicate this book to Jesus Christ, our Saviour. This book is also dedicated to the unbelievers who are left behind after the Rapture and do not know Jesus Christ as their personal Saviour.</text:p>
      <text:p text:style-name="P16"/>
      <text:p text:style-name="P16"/>
      <text:p text:style-name="P16"/>
      <text:p text:style-name="P16"/>
      <text:p text:style-name="P16"/>
      <text:p text:style-name="P16"><text:soft-page-break/></text:p>
      <text:p text:style-name="P16"/>
      <text:p text:style-name="P16"/>
      <text:p text:style-name="P17"/>
      <text:p text:style-name="P18">(Acts 2:17,18)</text:p>
      <text:p text:style-name="P17">“And it shall come to pass in the last days, saith God, I will pour out my Spirit upon all flesh: and your sons and daughters shall prophesy, and your young men shall see visions, and your old men shall dream dreams:</text:p>
      <text:p text:style-name="P17">And on my servants and on my handmaidens I will pour out in those days of my Spirit; and they shall prophesy.”</text:p>
      <text:p text:style-name="P19"><text:bookmark text:name="_2lsde8aj5acf"/>Perhaps Today</text:p>
      <text:p text:style-name="P17">I have spent many mornings waking up and wondering within my heart, “Will this be the day of the Rapture?” After so many years of studying Revelation and the second coming of our Lord, I know it is so very near.</text:p>
      <text:p text:style-name="P17">I have tried to witness to my family that I often wonder if they were actually listening. I don’t think they actually believed there will be a Rapture, but suddenly millions will vanish off the face of this earth, and billions will be left behind, and shock and disbelief will send people into panic. What a terrifying day that will be when suddenly they disappear before your eyes.</text:p>
      <text:p text:style-name="P17">Just vanishing into thin air, never to reunite with their loved ones again. Devastating!</text:p>
      <text:p text:style-name="P17">I’d like to write this vision as to what it would be like to actually live through this horrific experience in the 7-year tribulation without your spouses, your children, and your friends.</text:p>
      <text:p text:style-name="P17">Just thinking about the events that will take place right after the Rapture is terrifying, grief and sadness. It’s devastating.</text:p>
      <text:p text:style-name="P17">I gave my study on Revelation in January, 2000, at the Free Methodist Church in Ironside. However, when God anoints you, you actually live in the Spiritual Realm. Often people that are not Born-Again Christians do not exist in the Spiritual realm, but in worldly things of the flesh, and self.</text:p>
      <text:p text:style-name="P17">Even though I wanted the Church to believe and heed God’s warnings, and to expect Jesus Christ to return at any moment, I was reluctantly disappointed. Some believed, <text:soft-page-break/>and many were lukewarm. Isn’t that the lukewarm carnal Christians that exist in the latter day church today?</text:p>
      <text:p text:style-name="P20"><text:span text:style-name="T1">God gave me a vision in 1999 to write two manuscripts; (</text:span><text:span text:style-name="T2">Habakkuk 2:2,3</text:span><text:span text:style-name="T1">) entitled:</text:span></text:p>
      <text:p text:style-name="P18">“The First Invitation – The Rapture of the Philadelphian Church”</text:p>
      <text:p text:style-name="P17">and</text:p>
      <text:p text:style-name="P18">“The Final Invitation – Left Behind – The Blessed Hope for the Martyred Tribulation Saints.”</text:p>
      <text:p text:style-name="P17">I hope these two manuscripts will be a blessing for those who read them.</text:p>
      <text:p text:style-name="P17">When I had finished writing my two manuscripts, I didn’t really know if I was to publish them or not. I remembered one day crying out to the Lord that I needed to hear from Him. He answered and told me He heard my supplication and that He would deliver. That following afternoon I received my answer.</text:p>
      <text:p text:style-name="P18">(Habakkuk 2:2,3) – KJV</text:p>
      <text:p text:style-name="P17">“And the Lord answered me, and said,</text:p>
      <text:p text:style-name="P17">Write the vision, and make it plain upon tables, that he may run that readeth it.</text:p>
      <text:p text:style-name="P17">For the vision is yet for an appointed time, but at the end it shall speak, and not lie: though it tarry, wait for it; because it will surely come, it will not tarry.”</text:p>
      <text:p text:style-name="P17">I spent many months not really knowing whether I should have these manuscripts published, until finally I cried out to God. It was worth waiting for the answer. Had I not waited, my worldly flesh would have acted upon it, and I would have missed God’s blessing.</text:p>
      <text:p text:style-name="P18">God’s timing is perfect!</text:p>
      <text:p text:style-name="P20"><text:span text:style-name="T1">In my heart, I felt like Daniel when God told him to close up the books; they were for an appointed time, but the time was not yet. He told Daniel to walk away. </text:span><text:span text:style-name="T3">(Daniel 12:4–10)</text:span><text:span text:style-name="T1"> for the words are closed up and sealed till the time of the end.</text:span></text:p>
      <text:p text:style-name="P17">I believe through the Holy Spirit that all my manuscripts will be published and possibly on the Web Site.</text:p>
      <text:p text:style-name="P17">The Lord revealed to me in Scripture for me to walk away in 1999, and to wait for an appointed time when unbelievers would open up their hearts and receive the Holy Spirit; then their eyes would be opened and they would no longer be blinded. The scales would be lifted from their eyes. Hallelujah!</text:p>
      <text:p text:style-name="P17">I believe this will happen right after the Rapture right into the 7 Year Tribulation, or it could happen before.</text:p>
      <text:p text:style-name="P20"><text:soft-page-break/><text:span text:style-name="T1">Once you read my manuscripts, the events will come to life to you, and you will receive Salvation through our Lord Jesus Christ through the </text:span><text:span text:style-name="T2">144,000 Evangelist Jews</text:span><text:span text:style-name="T1"> — </text:span><text:span text:style-name="T2">12,000 Jews from each of the 12 Tribes of Judah</text:span><text:span text:style-name="T1"> scattered to all four corners of the world; and the </text:span><text:span text:style-name="T2">two great witnesses</text:span><text:span text:style-name="T1"> during the last </text:span><text:span text:style-name="T2">3½ years</text:span><text:span text:style-name="T1">.</text:span></text:p>
      <text:p text:style-name="P17">No one ever asked to read either one of my manuscripts, but it’s amazing how Satan works in the hearts of men. He had deceived them into thinking, don’t go near them, don’t even give the privilege to even consider that God had anointed a woman to give her vision. Well, he succeeded, but after the Rapture, people will gladly accept and even be anxious to know what’s going to happen after the Rapture.</text:p>
      <text:p text:style-name="P20"><text:span text:style-name="T1">Satan rules this earth and unbelievers are so deceived, even the elect. He controls and dominates, which is witchcraft even in the believers of the Church. He is the god of this world. </text:span><text:span text:style-name="T3">(John 14:30 &amp; 16:11)</text:span><text:span text:style-name="T1"> He’s the father of lies </text:span><text:span text:style-name="T3">(John 8:44).</text:span><text:span text:style-name="T1"> He’s master. People actually believe in this New Age Movement! They actually believe that the true born-again believers in Christ are lunatics and “holier than thou.” We’re just a bunch of hypocrites.</text:span></text:p>
      <text:p text:style-name="P17">How sad!! What fools, see how deceived they are! Satan will not be prince or god of this world for very long. He’s got a very short time here on this earth. Don’t think he’s not aware of his remaining days. Why do you think that this world is getting worse in murders, crime, violence, drug addiction, sexual perversion, child pornography, venereal diseases, hunger, death. The list goes on. Satan is mighty, but God is Almighty. He created Lucifer, but he was the most beautiful archangel, and pride led to his demise.</text:p>
      <text:p text:style-name="P17">I feel compelled to write this vision that God has placed in my heart about the reality that will happen the moment after the Rapture. It’s a terrible picture of the future, but I need to share this vision. It’s so real. It’s just a matter of time when this will actually happen. Actually, it could happen at any moment! Be aware!</text:p>
      <text:p text:style-name="P17">I don’t want to alarm the ones that are left behind; you need to know the truth, no matter how difficult this is going to be.</text:p>
      <text:p text:style-name="P20"><text:span text:style-name="T1">If you are a lukewarm Christian, go to the Book of Revelation, Chapter 3, verses 14–22 and you will see why you are still here! Look at verse 16 where God specifically tells you, </text:span><text:span text:style-name="T2">“I will </text:span><text:span text:style-name="T4">spew</text:span><text:span text:style-name="T2"> thee out of my mouth.”</text:span><text:span text:style-name="T1"> That’s why you’re here after the Rapture. You broke the laws of the Ten Commandments!</text:span></text:p>
      <text:p text:style-name="P17">There is hope for salvation to the lukewarm carnal Christians during these 7 years. Believe this, it’s true!</text:p>
      <text:p text:style-name="P20"><text:span text:style-name="T1">It’s the amazing </text:span><text:span text:style-name="T2">“Blessed Hope.”</text:span><text:span text:style-name="T1"> God is a loving and just God. He has patiently waited for 2,000 years before He will descend from the clouds. He has given us countless years to repent, but we have not. We continued in our sins, but still believed in a God, not even having a personal relationship with Him. Not ever really knowing Him, how sad. You have missed so much by not knowing Him. What a wonderful pleasure and blessing it would have been if you had personally known Him. People are so religious, </text:span><text:soft-page-break/><text:span text:style-name="T1">but lost. How sad!</text:span></text:p>
      <text:p text:style-name="P17">You are not a true born-again Christian. You were never transformed into His image. Being transformed is a miracle! You die to self and are transformed into an entirely new being. It’s magnificent.</text:p>
      <text:p text:style-name="P17">Now you have this final invitation to accept Jesus Christ as your personal Saviour; please don’t miss this chance, it’s final!</text:p>
      <text:p text:style-name="P17">Even though I have read many books on the Rapture from various authors, I would like to actually put it in reality, in words that fully describe the horror and the future. It will be graphic! Be prepared, it’s not a pretty sight.</text:p>
      <text:p text:style-name="P20"><text:span text:style-name="T1">The manuscripts that I have written should you read them, allow the Holy Spirit to guide you into the truth. If you have committed your life to Jesus Christ and are a </text:span><text:span text:style-name="T2">“Born Again” Christian</text:span><text:span text:style-name="T1"> </text:span><text:span text:style-name="T3">(John 3:3–8)</text:span><text:span text:style-name="T1">, then the Holy Spirit, which is the third person in the Trinity, lives in your heart. If you are </text:span><text:span text:style-name="T2">Born From Above</text:span><text:span text:style-name="T1">, you will enter the Kingdom of God.</text:span></text:p>
      <text:p text:style-name="P20"><text:span text:style-name="T1">I may finish writing this novel </text:span><text:span text:style-name="T2">“The Rapture”</text:span><text:span text:style-name="T1"> if the Lord reveals to me the way we will live out the 7 Year Tribulation in reality. If not, and you have never been blessed to read part of my manuscript, though </text:span><text:span text:style-name="T3">The Rapture</text:span><text:span text:style-name="T1"> has occurred according to my first manuscript, I encourage you to read this one first and you will know why, if you are a lukewarm Christian, why you missed the Rapture and are now entering the 7 Year Tribulation.</text:span></text:p>
      <text:p text:style-name="P20"><text:span text:style-name="T2">“Call upon the name of the Lord and thou shalt be saved.”</text:span><text:span text:style-name="T1"> </text:span><text:span text:style-name="T3">(Joel 2:32; Acts 2:21)</text:span></text:p>
      <text:p text:style-name="P20"><text:span text:style-name="T1">Don’t pass up Jesus Christ. Also </text:span><text:span text:style-name="T3">(Matthew 24:13)</text:span><text:span text:style-name="T1">:</text:span></text:p>
      <text:p text:style-name="P18">“Endure to the end.”</text:p>
      <text:p text:style-name="P20"><text:span text:style-name="T1">Stay close to the Lord and pray without ceasing. This is very important, as prayer is powerful! If you are saved, salvation is called </text:span><text:span text:style-name="T2">“the Blessed Hope.”</text:span></text:p>
      <text:p text:style-name="P17">Endure to the end even though you will go through great tribulation and persecution, but our Great God</text:p>
      <text:p text:style-name="P17">will strengthen you to endure to the end.</text:p>
      <text:p text:style-name="P17">He did not say we would escape tribulation, but He would walk through them with us. God bless each and every one of you.</text:p>
      <text:p text:style-name="P18">(Isaiah 40:31)</text:p>
      <text:p text:style-name="P17">“But they that wait upon the Lord shall renew their strength; they shall mount up with wings of eagles;</text:p>
      <text:p text:style-name="P17"><text:soft-page-break/>they shall run, and not be weary;</text:p>
      <text:p text:style-name="P17">and they shall walk, and not faint.”</text:p>
      <text:p text:style-name="P17"/>
      <text:p text:style-name="P17">In concluding my novel, I felt compelled and inspired to write of the things I saw in the future. Even though graphic in my mind, I want to share the future with my readers.</text:p>
      <text:p text:style-name="P17">Please pray to the Heavenly Father before reading this manuscript. He will give you the peace and guidance you will need to face this New World Order. If you have given your life to Him, He will be present with you and will encourage you to stand firm to your beliefs. Stand tall, and God will not forsake you.</text:p>
      <text:p text:style-name="P17">I have kept these hidden graphic pictures within my heart for many years. I have tried to explain it to my family, friends and loved ones, but I don’t know if they were listening; but they were not taking it to heart, and some totally ignored it, thinking it was my wild imagination.</text:p>
      <text:p text:style-name="P17">When things are going smoothly in the world, you tend to think that nothing bad will happen, at least while you are here on this earth. I was just forewarning them of things to come.</text:p>
      <text:p text:style-name="P17">To prepare for the future, seriously ask Jesus Christ into your heart, ask for forgiveness and to follow Him the rest of your life.</text:p>
      <text:p text:style-name="P17">I was involved in Bible study for a few years while I resided in Brantford, Ontario, sharing many of my books and videos with my Bible groups.</text:p>
      <text:p text:style-name="P17">They were interested in reading my studies on Revelation, and my other books and videos on the latter days, especially the Rapture.</text:p>
      <text:p text:style-name="P20"><text:span text:style-name="T1">The entire family were not at all saved, but in reading my book on the </text:span><text:span text:style-name="T2">“Rapture”</text:span><text:span text:style-name="T1"> and watching a video on being </text:span><text:span text:style-name="T2">“Left Behind,”</text:span><text:span text:style-name="T1"> all three of the family gave their lives to Jesus Christ. This book on the </text:span><text:span text:style-name="T2">“Rapture”</text:span><text:span text:style-name="T1"> (not the one that I had written) I decided to read again.</text:span></text:p>
      <text:p text:style-name="P17">I noticed in reading this book, everything lined up with God’s Word, but there was so much left out! It was written back in 1950, and it did not explain any of the events, or the future antichrist, the New World Order, One World Religion, the 144,000 Jewish evangelists, and the two witnesses.</text:p>
      <text:p text:style-name="P20"><text:span text:style-name="T1">I felt compelled and inspired by God to write this novel, </text:span><text:span text:style-name="T2">“The Moment After the Rapture.”</text:span></text:p>
      <text:p text:style-name="P17">I needed to explain the future to ones that were not born-again. Even through my eyes, in my vision, I am compelled to write the future.</text:p>
      <text:p text:style-name="P17"><text:soft-page-break/>Once the Rapture occurs, we will be in a 7-year family reunion with the rest of the saints who went ahead of us, and believe what the Word of God says.</text:p>
      <text:p text:style-name="P17">I have kept deep within my heart, I had to wait until I felt I was ready. I kept waiting. They are so real to me, it’s only a matter of time before they are manifested. I am told this novel will not be published until after the Rapture. Please read this and take it to heart, so you will know what to expect in the very near future, and how to deal with this world crisis.</text:p>
      <text:p text:style-name="P17">It’s a terrible and horrifying sight to see in this vision. Please take heed to these warnings.</text:p>
      <text:p text:style-name="P17">If you are left behind after the Rapture, accept Jesus Christ as your personal Saviour. Spread the Gospel of the Kingdom to the unsaved people that you meet along your journey.</text:p>
      <text:p text:style-name="P17">You will be a great witness in the very last days. Endure to the end and God will never leave you. His promise to the end.</text:p>
      <text:p text:style-name="P17">My heart grieved for many people that did not recognize the signs of the times, nor the urgency to warn their family, friends, and loved ones of the eternity they face. Therefore, yet they neglect God’s Word and have no relationship with the Lord whatsoever.</text:p>
      <text:p text:style-name="P17">They are involved in the New Age Movement, following after their own lusts and thinking that every doctrine they hear and read today is from God. They have forgotten what God’s Word says of the perilous times and commandments. They have traded it for the imagination of men and women and false signs and wonders called Christianity.</text:p>
      <text:p text:style-name="P20"><text:span text:style-name="T1">God is commanding us, the wise, to wake up, stay awake, and share His message. My heart grieves! So many believe that they will actually be going to heaven. They attend church every Sunday, pay their tithes, serve in the church, help one another, yet they are not born-again from above. </text:span><text:span text:style-name="T3">(John 3:3–8)</text:span><text:span text:style-name="T1"> They have no relationship with the Lord whatsoever.</text:span></text:p>
      <text:p text:style-name="P20"><text:span text:style-name="T1">They are so involved in the </text:span><text:span text:style-name="T2">New Age Movement</text:span><text:span text:style-name="T1">, following after their own lusts and making their own rules. They actually believe they are their own “god.” They have long forgotten what they were raised to believe in the </text:span><text:span text:style-name="T2">Ten Commandments</text:span><text:span text:style-name="T1">. Men have took it upon themselves to compromise, justify their own laws and needs.</text:span></text:p>
      <text:p text:style-name="P17">They are lukewarm carnal Christians.</text:p>
      <text:p text:style-name="P20"><text:span text:style-name="T1">God’s </text:span><text:span text:style-name="T2">“Ten Commandments”</text:span><text:span text:style-name="T1"> are the same yesterday, today, and forever.</text:span></text:p>
      <text:p text:style-name="P18">Where did we go wrong?</text:p>
      <text:p text:style-name="P20"><text:span text:style-name="T1">In writing this novel, I had more than my share of trials and tribulations. I kept repeating Scripture, </text:span><text:span text:style-name="T3">(Isaiah 54:17)</text:span><text:span text:style-name="T1">:</text:span></text:p>
      <text:p text:style-name="P18"><text:soft-page-break/>“No weapon that forms against me will prosper, as I serve the Lord.”</text:p>
      <text:p text:style-name="P17">I knew that Scripture would not come back to me void, for:</text:p>
      <text:p text:style-name="P20"><text:span text:style-name="T2">“Greater is He that is in me than he that is in the world.”</text:span><text:span text:style-name="T1"> </text:span><text:span text:style-name="T3">(1 John 4:4)</text:span></text:p>
      <text:p text:style-name="P17">If I was to publish all three manuscripts, God would have spoken to me, but He did not. In Daniel, God told him to close up the book, the time was not at hand, so Daniel obeyed the Lord; and many years later, He told John on the Isle of Patmos to write down the vision, the past, the present, and the future which he did. John obeyed the Father in Heaven.</text:p>
      <text:p text:style-name="P20"><text:span text:style-name="T1">I know through the Holy Spirit I did not write these manuscripts in vain, for what purpose would that do me to not share what I had seen. I know inwardly, these manuscripts are for the 7-year tribulation; </text:span><text:span text:style-name="T2">the moment after the Rapture.</text:span></text:p>
      <text:p text:style-name="P20"><text:span text:style-name="T1">I cry within just knowing what is expected after the Rapture; it haunts me daily. All I can do is to share my study on Revelation, and the ones that read it or hear it will be blessed, that’s a promise. </text:span><text:span text:style-name="T3">(Rev. 1:3)</text:span></text:p>
      <text:p text:style-name="P17">There are so many unbelievers in this world that are truly good people. They help out others, volunteer, doing great wonderful works, but they lack salvation, having no relationship with the Lord</text:p>
      <text:p text:style-name="P20"><text:span text:style-name="T1">In writing this novel, I’ve had many attacks from the enemy, but through my trials I endured and kept </text:span><text:span text:style-name="T3">(Isaiah 54:17)</text:span><text:span text:style-name="T1"> inscribed in my heart for 17 days.</text:span></text:p>
      <text:p text:style-name="P18">“No weapon that is formed against thee shall prosper; and every tongue that shall rise against thee in judgment thou shalt condemn. This is the heritage of the servants of the Lord, and their righteousness is of me, saith the Lord.”</text:p>
      <text:p text:style-name="P17">Even though I shortened the Scripture to twelve words and repeated them over and over, Satan, within his power, made me forget these words throughout the week. He hindered my prayers for fourteen days, but I stood on God’s Word and on the fourteenth day my prayers were answered. Hallelujah, God is good!</text:p>
      <text:p text:style-name="P17">That reminds me that when Daniel prayed to God, Michael the archangel could not deliver the prayer to God for twenty-one days. Satan had hindered his prayers. Then we focus on God, to stand firm, have faith and believe in His Word and trust Him to deliver our supplication in prayer. He will answer.</text:p>
      <text:p text:style-name="P20"><text:span text:style-name="T1">You have to have respect for Satan. He is alive and well on this planet. He is not a god, he has the power to destroy if you allow him to. He will deceive you any way he can, and he will, but remember, God created Lucifer in the beginning, and He will definitely destroy him in the end. God is the Alpha and the Omega, the beginning and the end. </text:span><text:span text:style-name="T3">(Rev. 22:13)</text:span></text:p>
      <text:p text:style-name="P17">I decided to quickly write this novel and finish it as soon as possible. As I remember <text:soft-page-break/>years ago when I wrote my study on Revelation, and my two manuscripts, I had adversity throughout the years and many trials and tribulation. There was no way Satan was going to leave me alone, but remember, Satan is mighty, but God is almighty!</text:p>
      <text:p text:style-name="P18">Hallelujah to the Lamb of God.</text:p>
      <text:p text:style-name="P20"><text:span text:style-name="T1">In getting me through this novel, I received the promise of God’s presence in </text:span><text:span text:style-name="T3">(Exodus 33:14)</text:span><text:span text:style-name="T1">:</text:span></text:p>
      <text:p text:style-name="P18">“And he said, My presence shall go with thee, and I will give thee rest.”</text:p>
      <text:p text:style-name="P17">God was true to His Word. Again He delivered me. What a God we serve!</text:p>
      <text:p text:style-name="P20"><text:span text:style-name="T1">During the years of my ministry </text:span><text:span text:style-name="T2"><text:s/></text:span></text:p>
      <text:p text:style-name="P17"/>
      <text:p text:style-name="P17"/>
      <text:p text:style-name="P17"/>
      <text:p text:style-name="P17"/>
      <text:p text:style-name="P17"/>
      <text:p text:style-name="P17"/>
      <text:p text:style-name="P21"><text:bookmark text:name="_iu3plgvgtl3p"/></text:p>
      <text:p text:style-name="P21"><text:bookmark text:name="_83ewjkbm51z5"/></text:p>
      <text:p text:style-name="P21"><text:bookmark text:name="_3zy3bq1g8y14"/>The Moment after the Rapture</text:p>
      <text:p text:style-name="P9"><text:bookmark text:name="_p955klo4c42z"/>Chapter 2 </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oft-page-break/></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22"/>
      <text:p text:style-name="P15"/>
      <text:p text:style-name="P15"/>
      <text:p text:style-name="P15">(Revelation 4:1)</text:p>
      <text:p text:style-name="P23">“After this I looked, and behold,<text:line-break/> a door was opened in heaven:<text:line-break/> and the first voice which I<text:line-break/> heard was as it were of a<text:line-break/> trumpet talking with me; which<text:line-break/> said, Come up hither, and I<text:line-break/> will shew thee things which<text:line-break/> must be hereafter.”</text:p>
      <text:p text:style-name="P23"/>
      <text:p text:style-name="P24"/>
      <text:p text:style-name="P17"><text:soft-page-break/>It was such a beautiful morning as I sat on my couch, knitting, watching the morning news, so early in the morning, around <text:span text:style-name="T5">6:30 a.m.</text:span>, when suddenly the <text:span text:style-name="T5">“Rapture”</text:span> occurred!</text:p>
      <text:p text:style-name="P20">My friend, we’ll call <text:span text:style-name="T5">Jenny</text:span>, which I was in the kitchen when she was in the middle of a conversation with me when she looked up, and suddenly I was not there! She called me, thinking I had gone upstairs, but then she noticed my clothes were lying on the couch as though I had just disappeared, because my clothes were in the sitting position.</text:p>
      <text:p text:style-name="P20">How weird!</text:p>
      <text:p text:style-name="P20"><text:span text:style-name="T5">Lil’ Luci</text:span>, my pup, was circling around in a daze, sensing something had gone very wrong. I told her, “If anything happened to me, Luci, I will always love you, you have been so faithful and always beside me through years and years of studying.”</text:p>
      <text:p text:style-name="P20">She’s such a blessing! I told her I would see her in Heaven in some form of animal life, even though I believe their souls do not go to heaven. I believe I will see her again as God does not keep any good thing from us.</text:p>
      <text:p text:style-name="P25">(Psalm 84:11)</text:p>
      <text:p text:style-name="P20">“For the Lord God is a sun and shield; the Lord bestows favour and honour; no good thing does He withhold from those whose walk is blameless.” <text:span text:style-name="T6">(NIV)</text:span></text:p>
      <text:p text:style-name="P20">Jenny is running around, panicking, not knowing where I am, calling me hysterically and no answer. She turns on the television and hears of TV announcing to the world that millions have disappeared off the face of the earth.</text:p>
      <text:p text:style-name="P20">She remembers she was in the kitchen and I was in the den knitting when she was talking to me and suddenly she looked up and I was gone, my knitting and my clothes on the couch. Lil’ Luci was acting strange. She sensed something unusual had happened and she was disoriented.</text:p>
      <text:p text:style-name="P20">What a shock! Jenny’s stomach was overturning. Announcers were hysterical and bewildered, and for once, being so calm in many situations, were shaken and confused. Nations from all over the world were afflicted. News coming from all four corners of the universe.</text:p>
      <text:p text:style-name="P20">Outside, people were devastated, walking around in a daze, crying, screaming, fainting, “Where? Where?” <text:span text:style-name="T5">Car crashes, traffic gridlock</text:span> on all highways. Everyone was baffled, running out of their homes onto the street and screaming because their children and spouses just suddenly disappeared!</text:p>
      <text:p text:style-name="P20"><text:span text:style-name="T5">Horrendous and horrifying!</text:span> The town looked like it was gone. As I saw car crashes, accidents all over. This would be a prime time for a terrorist attack. Realizing the world was in such an uproar by despair, nothing had ever happened in this world to this extent. People were in awe. There were no words to describe this tremendous act. The feeling of panic and despair. Is this the end of the world?</text:p>
      <text:p text:style-name="P20">Losing family, friends, loved ones. This world would never be the same. Just lost for words!</text:p>
      <text:p text:style-name="P20">Jenny was hysterical, crying out my name. “Where are you? How am I going to continue in life without my friend? I’m so sorry I didn’t listen to you. You tried to tell me over the years, and I <text:soft-page-break/>totally ignored you. You mentioned the Rapture so many times and I continued to dismiss it. I guess there was truth in the Rapture after all!</text:p>
      <text:p text:style-name="P20">How could I be so prideful not to listen to you and just walk away so many times when you tried to tell me. You told me there would be a world class collapse in the market, now I can see it coming. I’ll never be able to turn back the hands of time. Now I am left behind! God help us!”</text:p>
      <text:p text:style-name="P20"><text:s/>The times you went to church and Bible Study. I was not happy. I felt it was a lost cause, Lord. You were so deceived. Now, when the Rapture has happened and the seven year Tribulation, I believe maybe we are in the tribulation. What heartache; my heart is broken. That’s right June, I never listened!”</text:p>
      <text:p text:style-name="P20">He can lead a horse to water, but we can’t make it drink, so be with humans, we all have a free will to choose the god of this world, which are material, or the God of the great universe, who created all living things. How sad for the ones that are left behind. May God have mercy on your souls.</text:p>
      <text:p text:style-name="P20">Jenny nervously went to my study, shaken, looking for my written studies on Revelation, desperately searching for whatever she could find. Then she noticed my manuscript that I had been working on for some time on <text:span text:style-name="T5">“The Moment After the Rapture”</text:span>, and quickly glancing and flipping pages trying to make sense of what was taking place.</text:p>
      <text:p text:style-name="P20">News announcers were now talking about people being captured by UFOs. They did not want to even think</text:p>
      <text:p text:style-name="P20">There may be a possible Rapture! But all people believed that they were back to the Lord, and they were still here, so there couldn’t be a Rapture.</text:p>
      <text:p text:style-name="P20">As Jenny was still looking through my studies, she remembered I wrote two other manuscripts, but couldn’t exactly remember where they were stored. Frantically, she ran down to the basement apartment to where my library was. She found the volumes on Revelation and looking further, she found the two manuscripts. She nervously flipped through them, not even knowing what she was looking for. She remembered that I had mentioned there would be a Peace Treaty signed as soon as the Rapture took place. Dissolving then, she realized why didn’t I take time to read these earlier when I had a chance.</text:p>
      <text:p text:style-name="P20">So many lost hours, sitting at the kitchen table worrying about life and how to do the best thing for the future that I had actually ignored what God had instructed her to do; to write down exactly what was going to transpire in the very near future.</text:p>
      <text:p text:style-name="P20">I’m really starting to believe there was truth in what God had revealed to her after all. There was a knot in the pit of my stomach.</text:p>
      <text:p text:style-name="P20">I disappointed my friend, &amp; most of all I disappointed myself! I do believe now that Satan is the god of this world. I saw in the studies in June’s studies in the following passages; <text:span text:style-name="T6">(John 12:31; John 14:30; 16:11).</text:span></text:p>
      <text:p text:style-name="P20">It seemed that according to her manuscripts, things were beginning to come true.</text:p>
      <text:p text:style-name="P20">Jenny felt bewildered and sick at heart. She didn’t know which way to turn. She didn’t want to be left behind; she felt so lonely and lost. She had so many plans, but in such a short time, <text:span text:style-name="T6">(even </text:span><text:soft-page-break/><text:span text:style-name="T6">shorter than she thought)</text:span>, she felt hopeless! She really didn’t care what had happened to her.</text:p>
      <text:p text:style-name="P20">Chaos and upheaval everywhere! Programs on television being pre-empted and interrupted with news from all over the world, different issues as to what took place.</text:p>
      <text:p text:style-name="P20">The mere mention of the Rapture was quickly dismissed, blaming it on UFOs. Announcers broadcasting that millions had disappeared from all nations. In reality, many people did believe it really was the Rapture. They were looking for TV ministries, but many were missing.</text:p>
      <text:p text:style-name="P20">Multitudes flocked to grave yards, only to see graves opened, headstones tumbled over, and chaos at grave yards all over the world.</text:p>
      <text:p text:style-name="P20">How could people not believe in the Rapture? Why would UFO’s be interested in dead people? People everywhere were in awe. How could this be?</text:p>
      <text:p text:style-name="P20">There must be a God, but many did not believe in God. “How could a God of love do this to the world?” Their hearts grew cold and they became mean, bitter and angry.</text:p>
      <text:p text:style-name="P20">“Don’t even mention there is a God, from now on I’m doing what’s best for me. Those hypocrites at church! I’ll never listen to a so-called preacher again. They’re so fanatical, they’re just spaced out!”</text:p>
      <text:p text:style-name="P20">After the Rapture took place, we noticed all mothers-to-be that were pregnant were no longer. It seemed that so many children under the age of twelve were gone and all babies just disappeared. That kind of “protection” God would take all children.</text:p>
      <text:p text:style-name="P20">A few days later, CNN news announced that Israel was entering in a new leader from the European Union. They were confirming a 7 year peace treaty, and that all fighting would cease.</text:p>
      <text:p text:style-name="P20">Jenny was feeling sick, not eaten for days. She was beginning to lose reality, realizing June had spoken many times about the signing of the peace treaty shortly after the Rapture. She was lost for words. She could not even comprehend.</text:p>
      <text:p text:style-name="P20">She decided to go through all my books and material. Being very methodical, she tried to place all my studies in order when the phone rang. It was a call from Brantford Community Free Methodist Church. A member of the church asked about the studies I gave in the church a few years ago. They asked if they could borrow the studies on Revelation.</text:p>
      <text:p text:style-name="P20">Jenny mentioned to them about the two manuscripts I had written, one being the <text:span text:style-name="T5">“Last Invitation – The Rapture of the Philadelphia Church”</text:span> and <text:span text:style-name="T5">“The Final Invitation – Left Behind, the Blessed Invitation.”</text:span> She mentioned Tribulation Saints; she also mentioned an in-depth writing one on the reality of the Rapture, a non-fiction novel. They were excited about borrowing them.</text:p>
      <text:p text:style-name="P20">Back in 2000, Pastor Glen Adams had a vision. When he first joined the church, that there would be a great revival in Brant Fest at the Free Methodist Church and hundreds would be saved. Another member had a dream also about a revival taking place at the tent in Brantford Park and also the Free Methodist Church.</text:p>
      <text:p text:style-name="P20">June had told the pastor that she had a vision in Brantford back in 1999 and had written two manuscripts. The pastor asked her to give a study on Revelation beginning January 2011 for <text:soft-page-break/>the next several months.</text:p>
      <text:p text:style-name="P20">All of a sudden, there was great interest in hearing what June had to say. Probably a lot that heard the study and did not want to participate in the study felt, <text:span text:style-name="T6">“I don’t want to hear about ‘doomsday’ or something that will not happen in our lifetime,”</text:span> so they ignored it. How foolish they were.</text:p>
      <text:p text:style-name="P20">Now they were calling asking to hear more about June’s prophecy. If only they had listened! If they had heeded the warnings and listened to the studies on the Seven Churches, they would know that in the latter days the Laodicean church (lukewarm believers) would be left behind into the seven year tribulation. They could have turned away from their sins and been saved and gone up in the Rapture. They were in awe!</text:p>
      <text:p text:style-name="P20">There are so many people that do good and great deeds, but that doesn’t get them into the Kingdom of God.</text:p>
      <text:p text:style-name="P20"><text:span text:style-name="T5">(Ephesians 2:8-9)</text:span> — <text:span text:style-name="T6">“For by grace are ye saved through faith; and that not of yourselves: it is the gift of God: Not of works, lest any man should boast.”</text:span></text:p>
      <text:p text:style-name="P20">You must be born again. Born from above, the Spirit of God. <text:span text:style-name="T5">(John 3:3)</text:span></text:p>
      <text:p text:style-name="P20">The Laodicean lukewarm Christians are carnal; they do good works for God in their service but have no relationship with Jesus Christ and they do not abide to God’s law. They make their own laws and live according to them; the New Age Movement. They are not born again!</text:p>
      <text:p text:style-name="P20">They approve of homosexual marriages, they live common law, yet they attend church on Sunday having no relationship with the Lord.</text:p>
      <text:p text:style-name="Standard"/>
      <text:p text:style-name="P20">On CTV, September 17, 2003, they announced that they would be changing the dictionary definition of marriage to read: <text:span text:style-name="T6">marriage between two persons</text:span> instead of <text:span text:style-name="T6">man and wife</text:span>.</text:p>
      <text:p text:style-name="P20">Madalyn Murray O’Hair passed a bylaw in 1965 to remove Bibles from classrooms. Even the Ten Commandments have been removed from government and judicial courts. They want to remove “In God We Trust” from coins. The list is endless.</text:p>
      <text:p text:style-name="P20">We have been in the New Age movement for the past 40 to 50 years, but Satan comes as an “angel of light,” deceiving millions of people, even the elect.</text:p>
      <text:p text:style-name="P20"><text:span text:style-name="T5">2 Corinthians 11:14</text:span> states:</text:p>
      <text:p text:style-name="P20">“And no marvel; for Satan himself is transformed into an angel of light.”</text:p>
      <text:p text:style-name="P20">By this time Jenny was in such disarray she actually felt she was losing it, but then she thought, “I can’t give up for June’s sake.” She spent so many hours in Bible prophecy and Bible studies. I can’t disappoint her. I’m the only one that can make this happen. Oh God, help me. I may not have listened to her then, but if God spares me, I will not surrender. Only God needs to direct me, as I was so confused.</text:p>
      <text:p text:style-name="P20">I went to June’s marked and highlighted Bible, and so many of her scriptures were scribbled <text:soft-page-break/>around with dates and initials on them. I opened to Joel 2:2:</text:p>
      <text:p text:style-name="P20">“A day of darkness and gloom, a day of clouds and blackness.”</text:p>
      <text:p text:style-name="P20">(Living in sin is under the influence of the powers of darkness.)</text:p>
      <text:p text:style-name="P20">I then realized that June had mentioned so many times that Satan ruled this earth and that he is the god and prince of this world. I knew I had to get back to the Bible. I decided to read June’s manuscripts. She also had volumes on Revelation.</text:p>
      <text:p text:style-name="P20">I didn’t know which way to turn. At that moment, I cried out to God:</text:p>
      <text:p text:style-name="P20">“God, please help me. I need You. Please forgive my sins. I’m sorry I waited so long. I turned a deaf ear. Please allow me to hear Your Spirit, speak to me and lead me to all truth. I ask this in Jesus’ name. Amen.”</text:p>
      <text:p text:style-name="P20">One of the members of the Free Methodist Church came down to borrow <text:span text:style-name="T6">The Rapture</text:span> and the two other manuscripts. They announced to the church congregation that they would be having a meeting at the church the following Sunday.</text:p>
      <text:p text:style-name="P20">People from everywhere filed into the church to hear the message. The congregation was in such awe that they needed to get these messages on the website.</text:p>
      <text:p text:style-name="P20">Meanwhile, Jenny tried calling June’s family on the telephone. It was impossible; lines were tied up continually. Chaos and disorganization were general. The whole world was in such a horrendous catastrophe. People were in such disbelief—a nightmare you would not want to live through.</text:p>
      <text:p text:style-name="P20">It was still hard to believe that so many millions of people had just vanished into thin air. How could this be? Why are we left behind in this horrible situation? God help us! Why did we not heed your warnings? Why, why, why?</text:p>
      <text:p text:style-name="P20">So many ministries had been giving warnings on Middle East talks, wars, weather catastrophes, but they turned a “deaf ear.”</text:p>
      <text:p text:style-name="P20">These are the consequences. These are the judgments. God be with us all.</text:p>
      <text:p text:style-name="P20">As I write this, on September 19, 2003, Hurricane Isabel had struck North Carolina, Virginia, and Maryland with a magnitude of Category 5, causing devastation in many states. It traveled north into Canada, but then weakened to a Category 1 storm. God preserved us. Let us not forget to give thanks to our great God.</text:p>
      <text:p text:style-name="P20">In writing this novel, I have used a fictitious name for my friend in order to protect their commitment to the Lord Jesus Christ.</text:p>
      <text:p text:style-name="P20">Everything else that I have written is true to my vision and lines up with Scripture and God’s Word.</text:p>
      <text:p text:style-name="P20">I have left no stone unturned. I have researched countless Scriptures, communicated closely with the Father in intense prayer, and He has answered them all and delivered them in so many incredible ways. God is powerful!</text:p>
      <text:p text:style-name="P20"><text:soft-page-break/>On September 13, 2003, the Palestinians were thinking of removing Yasser Arafat from leadership in Israel. This could bring into existence the New World Order, the Antichrist from the European Union, and before this takes place, the Rapture will occur first. This could actually happen at any moment.</text:p>
      <text:p text:style-name="P20">They say Arafat is definitely an obstacle to peace. He has been for over 35 years. CTV announced that the Palestinians actually quoted, “They will issue in a ‘new devil’ for peace which will be better than the old devil.” Arafat is confined to his Ramallah compound in the West Bank. They will remove Arafat despite world opposition.</text:p>
      <text:p text:style-name="P20">This “new devil” could actually be the Antichrist, the one that will sign a peace treaty for seven years. It could be awaiting his arrival. He will come as an angel of light, deceiving the ones that have been left behind after the Rapture.</text:p>
      <text:p text:style-name="P20">On December 25, 2003, a massive earthquake registering 6.9 struck Bam, Iran, killing 30,000 people and injuring 30,000 more. Leakage from this earthquake will contaminate the water with bacteria and will spread throughout surrounding areas.</text:p>
      <text:p text:style-name="P20"/>
      <text:p text:style-name="Standard"/>
      <text:p text:style-name="P21"><text:bookmark text:name="_cjh0hxyn2ohz"/></text:p>
      <text:p text:style-name="P21"><text:bookmark text:name="_wx6eu2vjwdlh"/></text:p>
      <text:p text:style-name="P21"><text:bookmark text:name="_pbj6gcdim1pc"/></text:p>
      <text:p text:style-name="P21"><text:bookmark text:name="_sp73ymxsbmrj"/></text:p>
      <text:p text:style-name="P21"><text:bookmark text:name="_nzld8pw1qe6g"/>Seven Year Peace Treaty</text:p>
      <text:p text:style-name="P9"><text:bookmark text:name="_7nt1mzu9oc6n"/>Chapter 3</text:p>
      <text:p text:style-name="Standard"/>
      <text:p text:style-name="P17"/>
      <text:p text:style-name="P17"/>
      <text:p text:style-name="P17"/>
      <text:p text:style-name="P17"/>
      <text:p text:style-name="P17"><text:soft-page-break/></text:p>
      <text:p text:style-name="P17"/>
      <text:p text:style-name="P17"/>
      <text:p text:style-name="P17"/>
      <text:p text:style-name="P17"/>
      <text:p text:style-name="P17"/>
      <text:p text:style-name="P17"/>
      <text:p text:style-name="P17"/>
      <text:p text:style-name="P17"/>
      <text:p text:style-name="P17"/>
      <text:p text:style-name="P17"/>
      <text:p text:style-name="P26"/>
      <text:p text:style-name="P26"/>
      <text:p text:style-name="P26"/>
      <text:p text:style-name="P26">(Daniel 9:27)</text:p>
      <text:p text:style-name="P27">“He will confirm a covenant with many for one seven. In the middle of the seven, he will put an end to sacrifice and offering.”</text:p>
      <text:p text:style-name="P27"/>
      <text:p text:style-name="P27"/>
      <text:p text:style-name="P17"/>
      <text:p text:style-name="P17"><text:soft-page-break/></text:p>
      <text:p text:style-name="P17"/>
      <text:p text:style-name="P17"/>
      <text:p text:style-name="P17"/>
      <text:p text:style-name="P17"/>
      <text:p text:style-name="P28"><text:bookmark text:name="_thyfa1k2s2m"/></text:p>
      <text:p text:style-name="P17"/>
      <text:p text:style-name="P17">Shortly after the Rapture took place, there were peace talks between Jerusalem and Palestine. They were confirming a seven-year peace treaty with one of the leaders of the European Union.</text:p>
      <text:p text:style-name="P17">This was big news. Were they actually talking about peace, or was it just another negotiation where there would be no peace? After all, for years this is typical of peace talks. Just one summit meeting after another. Could this actually be the cease of wars, violence, and terrorist attacks?</text:p>
      <text:p text:style-name="P17">In looking through Revelation, the manuscripts did speak of a peace treaty being confirmed right after the Rapture, where the Antichrist would enter from the wings.</text:p>
      <text:p text:style-name="P17">Why were people not searching in the Bible for the truth? It was right before their eyes. How blind we really are, or is it pride and stubbornness to actually believe that man can bring world peace? One single man? Millions of people were not going to listen or read the prophecies of the Bible or what God had to say. They were angry and stubborn.</text:p>
      <text:p text:style-name="P17">This new world leader was heading into a New World Order, and people from all nations and tribes and kindreds were showing and glorifying this new-found individual.</text:p>
      <text:p text:style-name="P17">This man was magnetic, charismatic, and intelligent. At last, we have a man who is in charge of this world situation; we will listen to him.</text:p>
      <text:p text:style-name="P17">His signs and wonders were miraculous, and people absolutely worshipped this man for his great performance in every situation. He seemed to have instant answers for worldwide politics, and they all seemed to fit together so peacefully. Nations were in awe, idolizing this New World dictator (Rev. 13:13). He was their god. He had such great authority and wisdom.</text:p>
      <text:p text:style-name="P17">Who else could this great man be? He has come to save us from all the turmoil that is happening in the world (Rev. 13:14–15).</text:p>
      <text:p text:style-name="P17">People were applauding this person. They all seemed to be hypnotized by his explanations and great plans for the future. His power was overwhelming!</text:p>
      <text:p text:style-name="P17"><text:soft-page-break/>What was really happening was communism! This satanic system was anti-God, anti-Christ, and anti-law.</text:p>
      <text:p text:style-name="P17">This world dictator was head of the satanic communist system, and it was devouring billions of people on the globe. It was growing rapidly, and people were brainwashed into his leadership and control.</text:p>
      <text:p text:style-name="P17">A seven-year peace treaty was signed right after the Rapture took place. The world was in such a disarray, they gladly welcomed this New World leader from the European Union, but little did they know he was actually the Antichrist spoken of in Revelation. He was a deceiver, but came in as an angel of light. In fact, the lukewarm believers that were not taken up in the Rapture were greatly deceived by his tactics. This “angel of light” had great authority and power, and one third of his fallen demonic angels were assisting him.</text:p>
      <text:p text:style-name="P17">This leader was so promising to the future that millions believed in him, and even the lukewarm believers actually believed in his schemes.</text:p>
      <text:p text:style-name="P17">With the knowledge of computers, he was promising them great wonders in things to come. With this power, who would not believe this man with great authority? To them who believed in him, he was their god.</text:p>
      <text:p text:style-name="P17">How deceiving can one man be?</text:p>
      <text:p text:style-name="P17"/>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text:soft-page-break/></text:p>
      <text:p text:style-name="P11"><text:bookmark text:name="_hlzh36fgz55d"/></text:p>
      <text:p text:style-name="P11"><text:bookmark text:name="_i9urwdt1cc0p"/></text:p>
      <text:p text:style-name="P11"><text:bookmark text:name="_jkja7h69ko8y"/></text:p>
      <text:p text:style-name="P11"><text:bookmark text:name="_z8wizcomoihf"/>New World Order</text:p>
      <text:p text:style-name="P30"><text:bookmark text:name="_fdzaqfgd7adv"/>The Antichrist</text:p>
      <text:p text:style-name="P9"><text:bookmark text:name="_5hcq6jnxwto9"/>Chapter 4</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31"><text:soft-page-break/>(11 Thess 2:7, 8)</text:p>
      <text:p text:style-name="P27">“For the mystery of iniquity doth already work: only he who now letteth will let, until he be taken out of the way.</text:p>
      <text:p text:style-name="P27">And then shall that Wicked be revealed, whom the Lord shall consume with the spirit of his mouth, and shall destroy with the brightness of his coming.”</text:p>
      <text:p text:style-name="P27"/>
      <text:p text:style-name="P27"/>
      <text:p text:style-name="P27"/>
      <text:p text:style-name="P27"/>
      <text:p text:style-name="P27"/>
      <text:p text:style-name="P27"/>
      <text:p text:style-name="P27"/>
      <text:p text:style-name="P27"/>
      <text:p text:style-name="P20">People are going to believe the lies that the New World Order, and this One World Religion, are going to change the entire world. The Antichrist is going to be very convincing, and he will manipulate people of all nations, kindreds, and tongues all over the world. This One World Religion, the New World Order, all part of the new Babylon. He will be able to control their thoughts, actions, and instill their ways, where they will believe his lies, and God will allow these <text:soft-page-break/>thick-skinned unbelievers to believe in these lies.</text:p>
      <text:p text:style-name="P25">(2 Thessalonians 2:8–17)</text:p>
      <text:p text:style-name="P20">“And then shall that Wicked be revealed, whom the Lord shall consume with the spirit of his mouth, and shall destroy with the brightness of his coming.</text:p>
      <text:p text:style-name="P20">Even him, whose coming is after the working of Satan with all power and signs and lying wonders,</text:p>
      <text:p text:style-name="P20">And with all deceivableness of unrighteousness in them that perish; because they received not the love of the truth, that they might be saved.</text:p>
      <text:p text:style-name="P20">And for this cause God shall send them strong delusion, that they should believe a lie;”</text:p>
      <text:p text:style-name="P20">That they all might be damned who believed not the truth, but had pleasure in unrighteousness.</text:p>
      <text:p text:style-name="P20">But we are bound to give thanks always to God for you, brethren beloved of the Lord, because God hath from the beginning chosen you to salvation through sanctification of the Spirit and belief of the truth:</text:p>
      <text:p text:style-name="P20">Whereunto he called you by our gospel, to the obtaining of the glory of our Lord Jesus Christ.</text:p>
      <text:p text:style-name="P20">Therefore, brethren, stand fast, and hold the traditions which ye have been taught, whether by word, or our epistle.</text:p>
      <text:p text:style-name="P20">Now our Lord Jesus Christ himself, and God, even our Father, which hath loved us, and hath given us everlasting consolation and good hope through grace,</text:p>
      <text:p text:style-name="P20">Comfort your hearts, and establish you in every good word and work.”</text:p>
      <text:p text:style-name="P20">Millions will actually believe all these lies! They will worship, glorify, and stand up for this satanic leader. He will receive supernatural power from Satan to perform all these counterfeit miracles, signs and wonders, and in every sort of evil that deceives those who are perishing (2 Thess. 2:9–10).</text:p>
      <text:p text:style-name="P20">He is striving to take as many as he can with him into the Lake of Fire (Rev. 13:1–18).</text:p>
      <text:p text:style-name="P20">The antichrist will immediately rise to power and prominence in the European Union.</text:p>
      <text:p text:style-name="P20">He will be electrifying and an unmatched negotiator with superhuman power to solve world conflicts and complex and terrifying problems. His charm will be so magnetic that he will mesmerize and charm people, kindreds, tongues and nations all over the world.</text:p>
      <text:p text:style-name="P20">He will achieve great personal power within the European Union because of his great methodical plan to eliminate the threat of a greatly-feared world war and terrorist attacks with biological weapons.</text:p>
      <text:p text:style-name="P20">In <text:span text:style-name="T5">(Daniel 8:25)</text:span>: <text:span text:style-name="T6">“And through his shrewdness, he will cause deceit to succeed… he will destroy many by means of peace.”</text:span></text:p>
      <text:p text:style-name="P20">This man will sell his soul to gain power over the world, and Satan will possess him completely.</text:p>
      <text:p text:style-name="P20"><text:soft-page-break/>After the antichrist recovers from his head wound, Satan takes over and gives this man superhuman psychic powers, brilliance, intelligence, to convince the world of his wonders and miracles.</text:p>
      <text:p text:style-name="P20">This New World leader from one of the nations of the European Union (possibly Spain) was promising. He was performing miracles and wonders, even sending fire from Heaven. Unbelievers, the hardened hearts of men, were actually believing this man was the Messiah! There was even peace in the Middle East, right in Israel. What did this man have, he was so remarkable! Unbelievable, why didn’t he come sooner? He could have stopped this war in Israel and Palestine years ago.</text:p>
      <text:p text:style-name="P20">Little did they know, this was Satan incarnated into the flesh; the antichrist! The unholy trinity; Satan, the antichrist, and the false prophet.</text:p>
      <text:p text:style-name="P20">For once, the world was at peace, no terrorist attacks, nations seemed to be at peace with one another. It seemed life was going in harmony for a short time.</text:p>
      <text:p text:style-name="P20">Then entered the four horsemen of the Apocalypse.</text:p>
      <text:p text:style-name="P20">This is the threshold of the Judgments of God. The Scroll of the Seven Seals. The things to come in the near future.</text:p>
      <text:p text:style-name="P20">I saw a white horse, and I knew from studying Revelation that the man on the white horse was indeed the antichrist. I knew it was not Jesus Christ because He comes on a white horse wearing many crowns, and the antichrist carried a bow.</text:p>
      <text:p text:style-name="P20">Then I saw the second horse which was fiery red. I knew it represented war. I knew this antichrist was going to break this peace agreement, and men on these red horses were given swords to slay each other.</text:p>
      <text:p text:style-name="P20">The third horse was black which represented hunger. If we did not take the mark of the beast, we would not eat. The ones that take the mark <text:span text:style-name="T5">“666”</text:span> will have food rationed, but the rich will eat like royalty.</text:p>
      <text:p text:style-name="P20">The fourth horse appeared pale, which represented death. They would kill by sword, but also famine and plague would add to <text:span text:style-name="T5">1/3 of the population</text:span> which would die.</text:p>
      <text:p text:style-name="P20">When the fifth seal was opened, the souls under the altar were of those who had been slain because of the Word of God and their testimonies.</text:p>
      <text:p text:style-name="P20">I knew the sixth seal was going to be a tremendous earthquake! In this vision I could see the sky receding like a scroll, and every mountain and island removed. The sun turned black and the moon to blood.</text:p>
      <text:p text:style-name="P20">Affluent people in high places were shocked! Many were leaders of nations; there were generals, ambassadors, kings, princes, billionaires, and the average, including the poor. All of a sudden, it didn’t matter about your position, your <text:span text:style-name="T5">status</text:span>, your <text:span text:style-name="T5">wealth</text:span>, your leadership. We all were wanting to hide from God Almighty. He has come to judge. His wrath is so great! They knew they could no longer stand. They wanted the mountains to fall on them.</text:p>
      <text:p text:style-name="P20">This is the great day of God’s wrath!</text:p>
      <text:p text:style-name="P20"><text:soft-page-break/>We were warned! God, in His Word, told us and we refused to listen.</text:p>
      <text:p text:style-name="P20">God have mercy on us……</text:p>
      <text:p text:style-name="P20">We were so blinded and deceived. He just wanted to die.</text:p>
      <text:p text:style-name="P20">The antichrist will be a charismatic leader and will be able to sway the masses of people with his speaking ability. Because of his impressive appearance and magnetic personality, masses will flock to him. He will be a clever leader; difficult &amp; treacherous.</text:p>
      <text:p text:style-name="P20">Satan is also known as “the little horn;” powerful, controlling &amp; cruel.</text:p>
      <text:p text:style-name="P20">The beast represents the four kingdoms that would arise, one after another: <text:span text:style-name="T5">Babylon</text:span> (which is Iraq); <text:span text:style-name="T5">Medo-Persia</text:span> (which is Iran); <text:span text:style-name="T5">Greece</text:span>; and <text:span text:style-name="T5">Rome</text:span>.</text:p>
      <text:p text:style-name="P20">He may be alive today! He will appear at the confirmation of the covenant, the 7-year Peace Treaty, and will come out of the fourth empire (the Revived Roman Empire), known as the <text:span text:style-name="T5">European Union</text:span>.</text:p>
      <text:p text:style-name="P20">The 7 heads are 7 mountains; the 10 horns are 10 kings in the 10 nations. The beast is united with the 10 confederate nations, which is part of the European Union, headquarters in Belgium. The 10 toes of Daniel would represent the 10-fold kingdom.</text:p>
      <text:p text:style-name="P20">of the Revived Roman Empire in the future.</text:p>
      <text:p text:style-name="P20">This chapter introduces us to two beasts; the first one, commonly known as the antichrist, is unveiled in verses 1–10, while the second beast, known as the false prophet, is unveiled in Rev. 13 verses 11–18. The first is political, the second is religious; thus constitutes an unholy trinity; Satan, the antichrist and the false prophet.</text:p>
      <text:p text:style-name="P20">The antichrist is wounded in the head, then he comes back to life, and his resurrection causes his great following. Power is given to him over all kindreds, tongues and nations, and most people will be deceived and worship him.</text:p>
      <text:p text:style-name="P20">The antichrist now sits on the throne in the Temple for 3½ years or 42 months; the Abomination of Desolation, the Great Tribulation, or “Jacob’s Trouble.”</text:p>
      <text:p text:style-name="P20">He controls the entire world; a One-World government; a New World Order.</text:p>
      <text:p text:style-name="P20">In verse 9 remember the Spirit and the church are not mentioned. The church has been raptured back in chapter 4.</text:p>
      <text:p text:style-name="P20">Through the two witnesses, they repeat, <text:span text:style-name="T5">“If any man have an ear, let him hear.”</text:span> (The Spirit is removed, the Church is gone.) Salvation will be the greatest revival and repentance by Tribulation. <text:span text:style-name="T5">“And all thy house will be saved, ones saved in Great Tribulation;”</text:span> (Acts 16:31).</text:p>
      <text:p text:style-name="P20">The world movements are trying to incorporate the church into the New Age Movement, so at the end of the age there is unification, a one-world religion; one of the tools Satan uses to unite the world under the leadership of the antichrist and the false prophet.</text:p>
      <text:p text:style-name="P20">In verse 14, the sole purpose of all these miracles is to prepare the people for idolatry.</text:p>
      <text:p text:style-name="P20"><text:soft-page-break/>The second beast has such great occult power that he is literally able to make the image talk. He is not alive, but he gives the impression that he is alive.</text:p>
      <text:p text:style-name="P20">The Confederation Nations were official January 1, 1993, called at that time <text:span text:style-name="T5">European Economy</text:span>, now known as <text:span text:style-name="T5">European Union</text:span>, which was officially named in 1995, headquarters in Belgium.</text:p>
      <text:p text:style-name="P32"><text:bookmark text:name="_ms1mf57r7gzs"/>1948</text:p>
      <text:list text:style-name="WWNum5">
        <text:list-item>
          <text:p text:style-name="P33">Belgium</text:p>
        </text:list-item>
        <text:list-item>
          <text:p text:style-name="P34">Netherlands</text:p>
        </text:list-item>
        <text:list-item>
          <text:p text:style-name="P35">Luxembourg</text:p>
        </text:list-item>
      </text:list>
      <text:p text:style-name="P32"><text:bookmark text:name="_u2vbjhy55pca"/>1957</text:p>
      <text:list text:style-name="WWNum2">
        <text:list-item>
          <text:p text:style-name="P36">Italy</text:p>
        </text:list-item>
        <text:list-item>
          <text:p text:style-name="P37">France</text:p>
        </text:list-item>
        <text:list-item>
          <text:p text:style-name="P38">Germany</text:p>
        </text:list-item>
      </text:list>
      <text:p text:style-name="P32"><text:bookmark text:name="_dpc70v6qev6l"/>1973</text:p>
      <text:list text:style-name="WWNum4">
        <text:list-item>
          <text:p text:style-name="P39">England</text:p>
        </text:list-item>
        <text:list-item>
          <text:p text:style-name="P40">Ireland</text:p>
        </text:list-item>
        <text:list-item>
          <text:p text:style-name="P41">Denmark</text:p>
        </text:list-item>
      </text:list>
      <text:p text:style-name="P32"><text:bookmark text:name="_u8x60chckhdg"/>January 1, 1981</text:p>
      <text:list text:style-name="WWNum3">
        <text:list-item>
          <text:p text:style-name="P42">Greece</text:p>
        </text:list-item>
      </text:list>
      <text:p text:style-name="P32"><text:bookmark text:name="_8r9o35bttut"/>1986</text:p>
      <text:list text:style-name="WWNum1">
        <text:list-item>
          <text:p text:style-name="P43">Spain</text:p>
        </text:list-item>
        <text:list-item>
          <text:p text:style-name="P44">Portugal</text:p>
        </text:list-item>
        <text:list-item>
          <text:p text:style-name="P45">Austria</text:p>
        </text:list-item>
      </text:list>
      <text:p text:style-name="P20">When I gave my study in 1996, there were 15 and planning to include 25 as negotiations were continuing in Turkey, Cyprus, Poland and Hungary.</text:p>
      <text:p text:style-name="P20"/>
      <text:p text:style-name="P20"/>
      <text:p text:style-name="P20"/>
      <text:p text:style-name="P20"/>
      <text:p text:style-name="P20"/>
      <text:p text:style-name="P20"/>
      <text:p text:style-name="P20"><text:soft-page-break/></text:p>
      <text:p text:style-name="P20"/>
      <text:p text:style-name="P20"/>
      <text:p text:style-name="P20"/>
      <text:p text:style-name="P20"/>
      <text:p text:style-name="P20"/>
      <text:p text:style-name="P20"/>
      <text:p text:style-name="P20"/>
      <text:p text:style-name="P20"/>
      <text:p text:style-name="P20"/>
      <text:p text:style-name="P46"><text:bookmark text:name="_iky3v28ftw6g"/></text:p>
      <text:p text:style-name="P46"><text:bookmark text:name="_u59eukigvilv"/></text:p>
      <text:p text:style-name="P46"><text:bookmark text:name="_wgb60a8p773"/></text:p>
      <text:p text:style-name="P46"><text:bookmark text:name="_us1luw3x0i39"/></text:p>
      <text:p text:style-name="P46"><text:bookmark text:name="_7pbhbkyweb11"/>“ The Blessed Hope”</text:p>
      <text:p text:style-name="P6"><text:span text:style-name="T7"><text:s text:c="2"/></text:span><text:span text:style-name="T8">144,000 Evangelist Jews</text:span></text:p>
      <text:p text:style-name="P47"><text:bookmark text:name="_20s7l5v356ge"/>Chapter 5 </text:p>
      <text:p text:style-name="P20"/>
      <text:p text:style-name="P20"/>
      <text:p text:style-name="P20"/>
      <text:p text:style-name="P20"><text:soft-page-break/></text:p>
      <text:p text:style-name="P20"/>
      <text:p text:style-name="P20"/>
      <text:p text:style-name="P20"/>
      <text:p text:style-name="P20"/>
      <text:p text:style-name="P20"/>
      <text:p text:style-name="P20"/>
      <text:p text:style-name="P20"/>
      <text:p text:style-name="P48">(Revelation 14:6, 7)</text:p>
      <text:p text:style-name="P49">“And I saw another angel fly in the midst of heaven, having the everlasting gospel preach unto them that dwell on the earth, and to every nation, and kindred, and tongue, and people.</text:p>
      <text:p text:style-name="P49">Saying with a loud voice, Fear God, and give glory to him; for the hour of his judgment is come, and worship him that made heaven, and earth, and the sea, and the foundations of waters.”</text:p>
      <text:p text:style-name="P49"/>
      <text:p text:style-name="P27"/>
      <text:p text:style-name="P27"><text:soft-page-break/></text:p>
      <text:p text:style-name="P27"/>
      <text:p text:style-name="P27"/>
      <text:p text:style-name="P50"/>
      <text:p text:style-name="P25">(Titus 2:13)</text:p>
      <text:p text:style-name="P20">“Looking for that blessed hope, and the glorious appearing of the great God and our Saviour Jesus Christ.”</text:p>
      <text:p text:style-name="P25">(Acts 2:20, 21)</text:p>
      <text:p text:style-name="P20">“The sun shall be turned into darkness, and the moon into blood, before that great and notable day of the Lord come:</text:p>
      <text:p text:style-name="P20">And it shall come to pass, that whosoever shall call on the name of the Lord shall be saved.”</text:p>
      <text:p text:style-name="P25">(Revelation 7:9, 10)</text:p>
      <text:p text:style-name="P20">“After this I beheld, and, lo, a great multitude, which no man could number, of all nations, and kindreds, and people, and tongues, stood before the throne, and before the Lamb, clothed with white robes, and palms in their hands;</text:p>
      <text:p text:style-name="P20">And cried with a loud voice, saying, Salvation to our God which sitteth upon the throne, and unto the Lamb.”</text:p>
      <text:p text:style-name="P25">(Ezekiel 36:26, 27)</text:p>
      <text:p text:style-name="P20">“A new heart also will I give you, and a new Spirit will I put within you: and I will take away the stoney heart out of your flesh, and I will give you an heart of flesh.</text:p>
      <text:p text:style-name="P20">And I will put my Spirit within you, and cause you to walk in my statutes, and ye shall keep my judgments, and do them.”</text:p>
      <text:p text:style-name="P25">(Revelation 14:3)</text:p>
      <text:p text:style-name="P20">“And they sung as it were a new song before the throne, and before the four beasts, and the elders: and no man could learn that song but the hundred and forty and four thousand, which were redeemed from the earth.”</text:p>
      <text:p text:style-name="P20">Constant news bulletins interrupting radio and television programs! Newscasters breathlessly announcing unbelievable news! What has happened to this world? This is like World War III! They were actually crying, not being able to speak. What a job for them all. They also lost so many of their loved ones, especially their children.</text:p>
      <text:p text:style-name="P20"><text:soft-page-break/>Jenny gathered herself up to try to think, what would Junie do if she was here? She then remembered Junie had written out a letter and left it in her bookcase as to what to do with her manuscripts, Revelation volumes, books, videos and tapes.</text:p>
      <text:p text:style-name="P20">After many church congregations which was held in a large tent in Markham Historical Park, people knew then as they cried out to God and when altar calls were made, hundreds accepted the Lord Jesus Christ as their personal Saviour. Now they were not blinded, they could see. The message they heard all seemed to come alive. They believed.</text:p>
      <text:p text:style-name="P20">On television there appeared many new Jewish preachers evangelizing, and the anointing was so heavy of these Jewish preachers preaching the Word and what was going to take place in the 7 year tribulation, and how people could call out to the Lord and be saved; <text:span text:style-name="T6">(Revelation 7:3, 4).</text:span></text:p>
      <text:p text:style-name="P20">“Saying, Hurt not the earth, neither the sea, nor the trees, till we have sealed the servants of our God in their foreheads.</text:p>
      <text:p text:style-name="P20">And I heard the number of them which were sealed: and there were sealed an hundred and forty and four thousand of all the tribes of the children of Israel.”</text:p>
      <text:p text:style-name="P20">When Jenny took the time to dissect my study with the Lord’s help, she realized these were the 144,000 evangelist Jews that were going to preach the Gospel in the 7-year tribulation. Being on satellite they would preach to all four corners of the world, and they would have God’s seal on their foreheads. All churches, coliseums, were being filled with Jewish evangelists preaching on Salvation to enter the Kingdom of God.</text:p>
      <text:p text:style-name="P20">They spoke of the Antichrist breaking the Peace Treaty agreement in 3½ years, and not to take the “mark of the Beast” “666”, but to submit to the Lord Jesus for forgiveness of sins. Thousands were being saved all over the world. <text:span text:style-name="T6">(Rev. 13:16–18).</text:span></text:p>
      <text:p text:style-name="P20">There were so many people from all nations that were getting saved through the 144,000 Jews. They kept mentioning “The Blessed Hope.” People actually believed the Rapture (which it did, took place). Not only is the “Blessed Hope” for the Born-Again believers before the Rapture, it’s not for the carnal Christians who did not keep God’s Commandments before the Rapture. These unbelievers in the 7 year Tribulation will also get saved if they believe the Gospel and God’s Kingdom.</text:p>
      <text:p text:style-name="P20">So many carnal Christians were doing great works, but we do not get into God’s Kingdom on boasting or tithing, good service; <text:span text:style-name="T6">(Ephesians 2:8, 9).</text:span></text:p>
      <text:p text:style-name="P25">(Rev. 3:14–22) – Laodicean Church</text:p>
      <text:p text:style-name="P20">They were prideful, having no relationship with Jesus. They boasted of their good works. They were part of the “Laodicean Church.” They were lukewarm! God says, “depart from me, you evil doers, I never knew you.” <text:span text:style-name="T6">(Rev. 3:16)</text:span> “I will spew you out of my mouth.”</text:p>
      <text:p text:style-name="P20">“You did not keep my 10 Commandments, you listened to wolves in sheep’s clothing. Remember, I am the same yesterday, today and forever! I never changed; you did Many stadium meetings were held where thousands attended. Many Billy Grahams were highly anointed through the Holy Spirit preaching on the end-times. Thousands were running to the Altar to be saved. What victory! “Jesus is Alive.”</text:p>
      <text:p text:style-name="P20"><text:soft-page-break/>In turn, it was so contagious, that people were spreading the Good News. They were so deceived and blinded, and now the scales were lifted, they could see; Born from above - born again! Priceless. Thank you Jesus!</text:p>
      <text:p text:style-name="P20">“Now please give us the strength to endure to the end.”</text:p>
      <text:p text:style-name="P20">Congregations searched for Bibles, but not to be found. It seemed satan was at work again! Bibles were in demand; “Where is this ‘Blessed Hope’ they keep telling us about, we want to see it in Scripture.”</text:p>
      <text:p text:style-name="P20">Preachers, evangelists, people agreed to explain these passages about the “Blessed Hope.” <text:span text:style-name="T6">(Acts 2:21 and Joel 2:32).</text:span></text:p>
      <text:p text:style-name="P20">If we read 10 verses before the passage and 10 verses after the passage, we’ll realize we’re in the 7 year Tribulation. They talk about the moon will be darkened and all the carnage around.</text:p>
      <text:p text:style-name="P25">(Joel 2:31, 32)</text:p>
      <text:p text:style-name="P20">“The sun shall be turned into darkness, and the moon into blood, before the great and terrible day of the Lord come.</text:p>
      <text:p text:style-name="P20">And it shall come to pass, that whosoever shall call on the name of the Lord shall be delivered…..”</text:p>
      <text:p text:style-name="P25">(Acts 2:21, 22)</text:p>
      <text:p text:style-name="P20">“The sun shall be turned into darkness, and the moon into blood, before that great and notable day of the Lord come.</text:p>
      <text:p text:style-name="P20">And it shall come to pass that whosoever shall call on the name of the Lord shall be saved.”</text:p>
      <text:p text:style-name="P20">(They are talking about the 7 years tribulation. They say there will be carnage, blood, fire and vapour of smoke on the earth).</text:p>
      <text:p text:style-name="P20">So many lukewarm Christians that became Born-Again; in the Lord; they meditated on it, studied it and spread the Good News of Truth.</text:p>
      <text:p text:style-name="P20">Why couldn’t this have happened before the Rapture? So many could have been saved. Why, why, why! Satan and his one third of demons deceived us! They will no longer, I will not take the mark of the Beast. I will die first. I will be martyred for my faith.</text:p>
      <text:p text:style-name="P25">Thank you Jesus, You saved us.</text:p>
      <text:p text:style-name="P20">As for the ones that hated even the mere mention of God, they were getting worse. More violence and crime. The hatred for God was endless. Their worlds were interrupted by God and changed, like the whole world and self, and they hated Him.</text:p>
      <text:p text:style-name="P20">They wanted this new world leader from the European Union! He was performing world peace, miracles and wonders! “This is my god!” they shouted. “We’ll follow him.”</text:p>
      <text:p text:style-name="P20">How deceived! They were blinded to the truth. “What if this make believe book—called the Bible—don’t preach to me. After what He’s done, we hate Him. Get out of my way. I do what makes <text:soft-page-break/>me feel good. I’ll follow this little god within me. I obey my own rules.”</text:p>
      <text:p text:style-name="P20">Little did they know—the New World Order / The New Age Movement.</text:p>
      <text:p text:style-name="P20">Satan truly comes as an “angel of light.” He was demonstrating this! Powers and wonders, how deceiving! We are fools.</text:p>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1"><text:bookmark text:name="_w03463pgqh1g"/><text:soft-page-break/></text:p>
      <text:p text:style-name="P21"><text:bookmark text:name="_qdv716at550l"/></text:p>
      <text:p text:style-name="P21"><text:bookmark text:name="_e2uuhtrx5i2e"/></text:p>
      <text:p text:style-name="P21"><text:bookmark text:name="_t0xn4db93f97"/></text:p>
      <text:p text:style-name="P21"><text:bookmark text:name="_s3ghlqn7avvy"/>Catastrophes</text:p>
      <text:p text:style-name="P9"><text:bookmark text:name="_52vzo5kpp8kj"/>Chapter 6</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1"><text:soft-page-break/>(Matthew 24:7)</text:p>
      <text:p text:style-name="P52">“For nation shall rise against nation, and kingdom against kingdom: and there shall be famines, and pestilences, and earthquakes, in divers places.”</text:p>
      <text:p text:style-name="P52"/>
      <text:p text:style-name="P52"/>
      <text:p text:style-name="P52"/>
      <text:p text:style-name="P52"/>
      <text:p text:style-name="P52"/>
      <text:p text:style-name="P52"/>
      <text:p text:style-name="P52"/>
      <text:p text:style-name="P20">It seemed as time went on, SARS, West Nile, Mad Cow and especially AIDS was spreading rapidly. New types of diseases were occurring from mucky sewage waters that were seeping through the earth caused from minor earthquakes. Even the air was polluted in the atmosphere.</text:p>
      <text:p text:style-name="P20">Even though time had passed, people could not get over losing their families and loved ones. People were getting sick from the catastrophes of floods, losing their homes, tornadoes, earthquakes, ice storms, and even worse was the violence of crime and murder. Drugs were rampant!</text:p>
      <text:p text:style-name="P20"><text:soft-page-break/>Counselling centers for the mentally ill, abused families were just disregarded! Older grandparents, their children had no use for. What a wicked world! They were hanging in, walking around in a daze. No hope for the future.</text:p>
      <text:p text:style-name="P20">They cried out to God, “If we have entered into your Kingdom, why are we being crucified?” It was difficult just trying to exist on this planet. It was such a darkened world. Such hopelessness.</text:p>
      <text:p text:style-name="P25">Oh please God help us, we need You desperately.</text:p>
      <text:p text:style-name="P20">Even though there were many unbelievers getting saved through these <text:span text:style-name="T5">144,000 evangelistic Jews</text:span>, there were so many people doing worse crimes than ever before. The ones that were uncertain were reading books, listening to tapes and watching videos that were left behind. They were in amazement as to why they never listened or read them before. They were so blind!</text:p>
      <text:p text:style-name="P20">The Bible says that everything would intensify as a woman in birth pangs. <text:span text:style-name="T5">(Matthew 24:7, 8)</text:span> “There will be famines and earthquakes in various places. All these are the beginning of birth pains.” <text:span text:style-name="T5">NIV.</text:span></text:p>
      <text:p text:style-name="P20">There would be violence, murder, rape, crimes, tornadoes, earthquakes, hurricanes and floods that continually would get worse in divers places. <text:span text:style-name="T5">(Matthew 24:12)</text:span> – “And because of the increase of wickedness, the love of most will grow cold.”</text:p>
      <text:p text:style-name="P20">Drugs would get rampant. Occultism would widely spread throughout the world. The world was changing drastically; the people didn’t seem to care. The New Age Movement had moved in sneaky; that’s how satan manipulates.</text:p>
      <text:p text:style-name="P20">However, revival of the church multitudes were being saved. Life would go on, but it certainly was not the same place since the Rapture.</text:p>
      <text:p text:style-name="P20">People were in a daze and bewildered because their family loved ones, and friends vanished, especially their children and babies. Life would never be the same again!</text:p>
      <text:p text:style-name="P20">As time was passing, there were more catastrophies in the weather and so many people dying of diseases. Everything was multiplying. It seemed there were new types of diseases and growing rapidly. Yes, the Bible says <text:span text:style-name="T5">“pestilences!”</text:span> <text:span text:style-name="T6">(Matthew 24:7)</text:span></text:p>
      <text:p text:style-name="P20">“For nation shall rise against nation, and kingdom against kingdom: and there shall be famines, and pestilences, and earthquakes, in divers places.”</text:p>
      <text:p text:style-name="P20">How could we not believe in the Bible! How ignorant and blind we were. Everything was lining up in God’s Word. We’d better heed God’s warnings! There was so much more to come in the future! The Judgments of God are upon us. These must be the <text:span text:style-name="T5">seals, trumpets, vials and bowls</text:span> that John on the Isle of Patmos spoke about in Revelation.</text:p>
      <text:p text:style-name="P25">(Rev. Chapters 8 and 16)</text:p>
      <text:p text:style-name="P20">What a terrible time to exist on this planet! What happened? We need a <text:span text:style-name="T5">New World Order!</text:span></text:p>
      <text:p text:style-name="P20">Even though nations were at peace, at least for awhile since the signing of the Peace Treaty, it seemed that God’s wrath was heavy upon the world.</text:p>
      <text:p text:style-name="P20"><text:soft-page-break/>There was more hunger in the world, even in our own nations, and the weather was terrifying! There were storms with baseball-size hail, and sometimes larger, damaging and killing people. Things that were beyond explaining. Where is this great God everyone is talking about? Why doesn’t He do something? If there were a God, where is He now, and why is He allowing these horrible things to happen? How could He treat His people like this if He loves us?</text:p>
      <text:p text:style-name="P20">The whole world was fighting within themselves. What’s the sense in living, the purpose, why are we here in this ugly world. <text:span text:style-name="T5">Where is God?</text:span></text:p>
      <text:p text:style-name="P20">As I was crying out to God, I heard a trumpet sound, and great hail and fire mixed with blood had hurled towards the earth. The earth, trees and grass were burned up. This was so frightening, we didn’t know which way to turn; <text:span text:style-name="T6">(Rev. 8:6–7).</text:span></text:p>
      <text:p text:style-name="P20">I realized that now I was in the Word, I knew these were God’s Judgments, and because we did not have an intimate relationship with Him before the Rapture, we really were lukewarm. We were making our own laws and totally ignored His Ten Commandments. God said He would spew us out, right into the 7 year Tribulation! Why were we not listening to heed His warnings?</text:p>
      <text:p text:style-name="P20">We could have avoided this global catastrophe. He got no one to blame but ourselves. If God preserves me, I owe Him my life. I’m going to spread the gospel. The Holy Spirit will lead me to all truth of the Bible, I need no man teach me.</text:p>
      <text:p text:style-name="P20">“Dear Father, if I’m spared, I’ll be your servant until you take me home. Use me as your tool, and keep your heavenly ministries to protect and shield me at all times. Thank you for the ‘blessed hope.’ You really did not forsake us after all. In Jesus’ precious Name. Amen.”</text:p>
      <text:p text:style-name="P20">Just after I prayed, I heard another trumpet sound; it was so magnificent, I knew it was from heaven! And this huge gigantic mountain tumbled up and slid right into the sea, and within seconds it turned to blood. Bright scarlet red, it was chilling! The roar of the mountain was also unbelievable. I knew then that all living creatures living in the sea would not survive. They needed fresh water. Even the ships were destroyed. The blood was so thick, murky and rancid. Horrible! I wanted to die but for some reason, I couldn’t understand why without eating, I’m still here. I guess that’s part of God’s judgment to all of us; believers and especially unbelievers; the hardened, cold, bitter and hatred that were in the ones that turned away from God.</text:p>
      <text:p text:style-name="P20">I just wish I had died long before the Rapture; this is such a nightmare. I just wish it would end, but then I have promised the Lord that I would forever serve, and that I will endure till the end, and I will. I owe Him that because He died for me, and He also died for all of us.</text:p>
      <text:p text:style-name="P25">Are you willing to die for Him? I am.</text:p>
      <text:p text:style-name="P20">Everything was still in the air. There seemed to be a calm, peaceful stillness penetrating quietly; a feeling of what it’s like a moment before a storm is brewing. There was suddenly huge lightning darting across the sky and the thundering was unbelievably loud and roaring.</text:p>
      <text:p text:style-name="P20">A streak of orange fiery flame shooting along the earth! This asteroid was skimming about 5 feet into the earth along the surface, terrifying everyone in sight. The panic, fear and shock was overwhelming.</text:p>
      <text:p text:style-name="P20">Part of the planet being uprooted, then fading away in the distance like a train, when suddenly the ground started shaking violently. It was terrifying! People running in all directions. The <text:soft-page-break/>ground splitting open. The magnitude was so great that buildings and homes were being swallowed up. “Oh Lord, help us, we’re all going to die!”</text:p>
      <text:p text:style-name="P20">This has to be the greatest earthquake ever to hit this planet. Devastating!</text:p>
      <text:p text:style-name="P20">After this asteroid skimmed the earth, I noticed that all trees and grass were burned up as far as I could see. This can’t be! Why, God, my God, help us please.</text:p>
      <text:p text:style-name="P20">Then I finally settled down, I realized in reading Revelation about this falling star called <text:span text:style-name="T5">“Wormwood.”</text:span></text:p>
      <text:p text:style-name="P25">(Revelation 8:5–11)</text:p>
      <text:p text:style-name="P25">Verses 10, 11—</text:p>
      <text:p text:style-name="P20">“And the third angel sounded, and there fell a great star from heaven, burning as it were a lamp, and it fell upon the third part of the rivers, and upon the fountains of waters;</text:p>
      <text:p text:style-name="P20">And the name of the star is called <text:span text:style-name="T5">Wormwood</text:span>; and many men died of the waters, because they were made bitter.”</text:p>
      <text:p text:style-name="P20"><draw:rect text:anchor-type="as-char" style:rel-width="100%" draw:z-index="0" draw:name="Shape1" draw:style-name="gr1" draw:text-style-name="P53" svg:width="0.0012in" svg:height="0.0213in"><text:p/></draw:rect></text:p>
      <text:p text:style-name="P20">Terrorism was striking all over the world! Since 9/11 the world has never been the same. There was bombing going on in so many nations. There was such a great problem in travelling. It wasn’t safe on airplanes, airports, cruises and so many other areas. It wasn’t even safe to be in your own home. Muslim terrorism was spreading worldwide rapidly.</text:p>
      <text:p text:style-name="P20">I feel so alone. I didn’t have many friends, and most of my family have passed away. Here I am, so alone and no one where to turn. I don’t want to be here, with the way the entire world is going. I’ve lost everything on this earth, but I have also gained eternal life through our Lord Jesus Christ.</text:p>
      <text:p text:style-name="P20">God is just and patient. He gave us the <text:span text:style-name="T5">“blessed hope.”</text:span> He never did forsake us even till the end. He was there all the time and we turned our backs.</text:p>
      <text:p text:style-name="P20">I’m hurting so bad. I have no will to go on. I want to close my eyes and not wake up, but there were thousands going through the same situation. Lost their families and friends, and no hope to carry on. Who was I to feel I was the only one going through this turmoil? We all feel so worthless!</text:p>
      <text:p text:style-name="P20">I began to look around and I noticed this darkened hole pouring smoke through the sky. The sun and sky darkened; it was so eerie and I felt a presence of evil. I said, these locusts were everywhere. They were swarming all over trees, grass, and the unbelievers. They did not harm the ones that took the seal of God.</text:p>
      <text:p text:style-name="P20">The unbelievers were in agony cursing God. These locusts were stinging and torturing them. They continued this for five months and the people were wishing they would die, but could not. This epidemic lasted for several months. What would happen next?</text:p>
      <text:p text:style-name="P20">The next thing I knew, there were <text:span text:style-name="T5">200 million mounted troops</text:span> coming from the east; <text:soft-page-break/>presumably China and many Muslim nations. A third of men were killed by three plagues of fire, smoke and sulphur. This could be biological weapons! There seemed to be nothing but despair on C.N.N. I finally had to turn it off. There were no special programs anymore. All game shows, comedy, soap operas and regular programs were pre-empted with terrifying news on catastrophies happening all over the entire world.</text:p>
      <text:p text:style-name="P20">The violence and hatred among unbelievers were terrifying. They would stop at nothing. They robbed, raped and murdered for self-gratification. They made their own rules and the justice system seemed to be in their favour. <text:span text:style-name="T6">(2 Thess. 2:9–12).</text:span></text:p>
      <text:p text:style-name="P20">If ever such evil being done to this extent, these were the days. The Scripture was correct in <text:span text:style-name="T6">(Rev. 9:20).</text:span></text:p>
      <text:p text:style-name="P25">(Rev. 9:20)</text:p>
      <text:p text:style-name="P20">“The rest of mankind that were not killed by these plagues still did not repent of the work of their hands;</text:p>
      <text:p text:style-name="P20">they did not stop worshipping demons and idols of gold, silver, bronze, stone and wood—idols that cannot see or hear or walk. Nor did they repent of their murders, their magic arts, their sexual immorality or their thefts.”</text:p>
      <text:p text:style-name="P20">These people were full of hatred. They continued to worship their idols. Drug use was rampant, satanism, occultists, psychics, channelers, perversion, crime and violence were intensifying.</text:p>
      <text:p text:style-name="P20">They would not repent of their sins and bragged of their wrong doings. “We’ll worship our own gods. We are gods within us and we’ll make our own laws.” This New Age Movement had taken over the entire planet!</text:p>
      <text:p text:style-name="P20">So many prominent people; celebrities, famous, infamous, actors, kings, queens, presidents, world leaders from all walks of life would be hardened and their hearts waxed cold. They would worship the beast and take his number in order to survive.</text:p>
      <text:p text:style-name="P20">I heard on the news that there was a storm heading in our area of Canada with torrential rains of <text:span text:style-name="T5">100–150 mm</text:span> and winds of <text:span text:style-name="T5">90 miles/hr</text:span>. It says in Scripture that weather patterns would be in divers places; meaning in areas where there has never been destructive weather. It was frightening to say the least.</text:p>
      <text:p text:style-name="P20">This was happening in Vancouver, B.C. It poured heavily during the night and winds were howling. You could hear in the distance broken tree limbs and hydro lines snapping. <text:span text:style-name="T6">(This actually happened!)</text:span></text:p>
      <text:p text:style-name="P20">I felt so alone and scared, being in such a helpless situation and feeling panic, not knowing what to do.</text:p>
      <text:p text:style-name="P20">The next morning after the blackout, streets were flooded with debris and mud. It was horrifying to watch. I kept calling on God to help us, realizing these are the signs of His judgment of wrath. Time and time again, there were so many warnings and signs, but we totally ignored them.</text:p>
      <text:p text:style-name="P20">In <text:span text:style-name="T5">Matthew 24:6–8</text:span>, it says that wars, violence, earthquakes, floods would intensify as time went on. This is all coming true! Why did we not heed God’s warnings!? Are we that blinded?</text:p>
      <text:p text:style-name="P20"><text:soft-page-break/>Can you imagine how helpless people will feel when hydro goes off in their city for weeks on end in the middle of winter? Not having a generator with no heat or food. Grocery markets out of food because of spoilage. If you do have a generator, people will be swamping at your door. What a terrible day that will be. People in panic, it will be horrifying.</text:p>
      <text:p text:style-name="P20">Weather patterns will be in various places all over the world, in divers places. It will be treacherous! Earthquakes intensifying, causing great damage and sewage waste leaking into oceans and lakes. Disease will be rampant, no telling what they are spreading from filthy sewage water not fit to drink. Water will be polluted and contaminated with bacteria. Not being able to be hospitalized with so much chaos. Schools and workplaces will be closed, and cars in gridlock. With no power, everything comes to a halt!</text:p>
      <text:p text:style-name="P20">Anger and rage will widely be spread, causing riots all over the world. It’s difficult to even write this vision of horror! It’s coming, it’s just a matter of when. Crime, looting, rape, and murder will be everywhere after chaos and destruction.</text:p>
      <text:p text:style-name="P20">All I can see forever in my mind are the faces of terror, sorrow, pain and suffering. There was so much tragedy in the world, severe earthquakes and flooding, and so much death. It was indescribable! Their grieving, hurts and sorrows on not knowing the future, being in utter darkness with this world leader. There were no words to describe the horrifying days ahead. Darkness loomed! The pain was unbearable.</text:p>
      <text:p text:style-name="P20">It was a cry for help everywhere, especially for the ones that had not taken the mark of the beast. All over the world, nations in distress! Losing their homes, no money or credit cards to buy food or shelter. Untold stories, so horrible to listen to. It seemed impossible to even believe there was hope. Famine was rampant, there was no order of things to come. People running to and fro seeking answers for a future hope. They found it so difficult to actually believe that there was a God, and one that would actually save them.</text:p>
      <text:p text:style-name="P20">The world was in a state of drastic wars and unheard devastation, weather changing patterns, cities and towns being wiped off the map through deadly earthquakes, plagues, and pestilences were worldwide spread. Ugliness loomed everywhere.</text:p>
      <text:p text:style-name="P20">C.N.N. were announcing pandemic influenza that were spreading worldwide. Just beginning in the first stages, but there were going to be only the next few years, mostly originating from Africa &amp; Asia. This began back in 2000 with the bird flu, which they were calling it avian flu (Black Dawn).</text:p>
      <text:p text:style-name="P20">In Scripture it says that the animals upon the planet would spread diseases worldwide. Isn’t that where “AIDS” originated—from green monkeys from Africa? Now there is “Mad Cow” disease, flesh-eating diseases, and now bird flu from Asia.</text:p>
      <text:p text:style-name="P25">(Deut. 28:15)</text:p>
      <text:p text:style-name="P20">“But it shall come to pass, if thou wilt not hearken unto the voice of the Lord thy God, to observe to do all His commandments and His statutes which I command thee this day; that all these curses shall come upon thee, and overtake thee.”<text:line-break/> <text:span text:style-name="T6">(Deut. 28:16–28).</text:span></text:p>
      <text:p text:style-name="P20">We would be best to heed God’s warning!</text:p>
      <text:p text:style-name="P25"><text:soft-page-break/>(Deut. 28:21, 22)</text:p>
      <text:p text:style-name="P20">“The Lord shall make the pestilence cleave unto thee, until He have consumed thee from off the land whither thou goest to possess it.”</text:p>
      <text:p text:style-name="P20">“The Lord will strike you with wasting disease, with fever and inflammation, with scorching heat and drought, with blight and mildew, which will plague you until you perish.”</text:p>
      <text:p text:style-name="P20">I noticed so many unbelievers in severe pain, sores, mucus, rash, tumors and ugly deterioration of skin. Eyeballs bulging, blindness, hair falling out, rotting, brittle bones protruding, coughing, sneezing, choking, spreading diseases. It was nightmarish and surreal. No hospitals, medical clinics, doctors’ offices. They were all closed due to chronic influenzas. Panic! Catastrophic!</text:p>
      <text:p text:style-name="P25">(Deut. 28:27)</text:p>
      <text:p text:style-name="P20">“The Lord shall smite thee with madness, and blindness, and astonishment of heart.”</text:p>
      <text:p text:style-name="P25">(Deut. 28:22) I repeat!</text:p>
      <text:p text:style-name="P20">“The Lord shall smite thee with consumption, and with a fever, and with an inflammation, and with an extreme burning, and with the sword, and with mildew and they shall pursue thee until thou perish.”</text:p>
      <text:p text:style-name="P20">Is it not any clearer than God’s Word?</text:p>
      <text:p text:style-name="P20">Scorching heat!! Every year, the signs are there. It is getting hotter from El Niño and La Niña (global warming). There’s a hole in the ozone layer. The avian bird influenza is migrating to North America. It’s traveling our continent, and expected to reach pandemic proportions. How blind are we? Satan has so deceived us! “He comes as an angel of light;” (II Cor. 11:14).</text:p>
      <text:p text:style-name="P20">All businesses were closed! Everything in disarray. No food, no water, no gas; people were attacking their own kind. The world was in an upheaval! They stopped at nothing; they murdered, raped, stole and even ate their own! Just imagine eating human flesh! Cannibalism!</text:p>
      <text:p text:style-name="P20">God’s judgment! We were so deceived by Satan, now we’re facing God’s wrath through His judgments. Even the air stunk, it was polluted, and the wickedness penetrated the earth. The stench was sickening!</text:p>
      <text:p text:style-name="P20">People were glued to their televisions and listening to these evangelist Jews, taking in every word.</text:p>
      <text:p text:style-name="P20">They couldn’t understand why all of a sudden, the Bible became alive, and Scriptures were so clear that people were so deceived before. Now that we were left behind, it made sense; it all seemed to fit together.</text:p>
      <text:p text:style-name="P20">The Scriptures in Joel and Acts say, <text:span text:style-name="T6">“Whosoever shall call upon the name of the Lord shall be saved”</text:span> (not believe, but call upon His name). These Scriptures were definitely explaining about the 7-year tribulation, and all the carnage.</text:p>
      <text:p text:style-name="P20">Why were ministers and pastors <text:span text:style-name="T5">before the Rapture</text:span> not giving sermons and preaching about the latter years, the 7-year tribulation, the 144,000 witnesses preaching to the world? <text:soft-page-break/>Congregations had itching ears to only hear prosperity preaching to tickle their ears! They were politically deceived. People did not want to hear about the “end times.” Satan had deafened their ears to the truth of God’s Word. <text:span text:style-name="T6">(2 Tim. 4:3–4).</text:span></text:p>
      <text:p text:style-name="P20">Many people were still confused, but thousands were giving their lives to Jesus Christ. They were not all going to churches or altars, but through hearing from preachers on radio and television, submitted their lives to Christ on their knees and crying for forgiveness; <text:span text:style-name="T6">(Matthew 24:13).</text:span></text:p>
      <text:p text:style-name="P20">Millions were being saved. The greatest revival of all history! Crusades were packed in stadiums, coliseums, tents and church revivals all over the world. In Scripture, it’s called <text:span text:style-name="T5">“the blessed hope.”</text:span></text:p>
      <text:p text:style-name="P20">As many as were being saved, there were millions being deceived. They had become hardened, hateful, angry and bitter towards God. There was absolutely no way you could penetrate their thinking. Their hearts were stone cold and callous; <text:span text:style-name="T6">(Rev. 22:11; Matthew 24:12).</text:span></text:p>
      <text:p text:style-name="P20">People from all nations, kindreds and tongues were believing the Word of God and giving testimonies, telling people along their journeys to stand firm on the teaching of the Bible and to witness to the end; <text:span text:style-name="T6">(2 Thess. 2:13–15).</text:span></text:p>
      <text:p text:style-name="P20">God is the same yesterday, today and forever. His Word has never changed, and His Word stands forever. <text:span text:style-name="T5">Amen.</text:span></text:p>
      <text:p text:style-name="P20"><text:s/></text:p>
      <text:p text:style-name="P20"/>
      <text:p text:style-name="P20"/>
      <text:p text:style-name="P24"/>
      <text:p text:style-name="P54"/>
      <text:p text:style-name="P52"/>
      <text:p text:style-name="P52"/>
      <text:p text:style-name="P20"/>
      <text:p text:style-name="P20"/>
      <text:p text:style-name="P20"/>
      <text:p text:style-name="P20"/>
      <text:p text:style-name="P21"><text:bookmark text:name="_8rr8tac6fe3"/><text:soft-page-break/></text:p>
      <text:p text:style-name="P21"><text:bookmark text:name="_qwue9yxj835y"/></text:p>
      <text:p text:style-name="P21"><text:bookmark text:name="_jv24fcyqtr4y"/></text:p>
      <text:p text:style-name="P21"><text:bookmark text:name="_uecm6ckg9hlq"/>Peace Treaty Broken</text:p>
      <text:p text:style-name="P9"><text:bookmark text:name="_loqzeye5jmdc"/>Chapter 7</text:p>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55">(Matthew 24:15)</text:p>
      <text:p text:style-name="P56"><text:soft-page-break/>“When ye therefore shall see the abomination of desolation, spoken of by Daniel the prophet, stand in the holy place, (whoso readeth, let him understand:)”</text:p>
      <text:p text:style-name="P55">(Matthew 24:21)</text:p>
      <text:p text:style-name="P56">“For then shall be great tribulation, such as was not since the beginning of the world to this time, no, nor ever shall be.”</text:p>
      <text:p text:style-name="P56"/>
      <text:p text:style-name="P56"/>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Back on CNN there was war negotiations going on in the Middle East. People were glued to their televisions; the news was outrageous. Could this be Armageddon?</text:p>
      <text:p text:style-name="P20">Nations from all around the Middle East were joining in. Turkey from the north, Egypt from the south, many Muslim nations and the Orient from the east.</text:p>
      <text:p text:style-name="P20"><text:soft-page-break/>Where was the peace they had negotiated 3½ years ago? This world leader, which is actually the antichrist, had broken the peace treaty, and even though he had performed wonders, miracles and peace, he was now setting up headquarters in the new Temple in Jerusalem.</text:p>
      <text:p text:style-name="P20">He was in control of all nations and millions of people were at his disposal worshipping the ground he stood on. He was now in control and introducing this mark “666” to be implanted in their foreheads or right hand to be able to buy or sell. There would no longer be a cash society. Gold and silver would be worthless. People were shocked; many of them realized that this was predicted in prophecy thousands of years ago!</text:p>
      <text:p text:style-name="P20">When this hit the news media, the stock market crashed and the economy crisis went to a world collapse.</text:p>
      <text:p text:style-name="P20">This was shocking news! The entire world was in turmoil. Pensions were completely dropped, savings accounts, bonds, G.I.C.‘s, RRSP’s were no longer. People were frantic. They lost their jobs, their homes, their savings. What in the world would they do now? How could they exist?</text:p>
      <text:p text:style-name="P20">Well this European leader had all the answers, and millions of people all over the world started believing in him. They were in awe of this great god. He was going to perform great wonders! He sits in God’s Temple and dictates to the world; (II Thess. 2:4).</text:p>
      <text:p text:style-name="P20">He’s very deceiving; he broke the Peace Treaty and the whole world is at war. Many nations heading directly towards Israel. This was prophesied in (Zech. 12:2) – “Jacob’s Trouble”. Jacob was changed to Israel back in the Old Testament. Also known as Jerusalem being “a cup of trembling”;</text:p>
      <text:p text:style-name="P20">(Jeremiah 30:7) – “Alas! for that day is great, so that none is like it; it is even the time of Jacob’s trouble, but he shall be saved out of it.”</text:p>
      <text:p text:style-name="P20">This new-found leader, the antichrist, is going to take over the entire universe for the next 3½ years; (Revelation 13:5). “And there was given unto him a mouth speaking great things and power was given unto him to continue forty and two months.”</text:p>
      <text:p text:style-name="P20">This world leader will hate God, and will blaspheme His holy name. He will dwell in God’s Temple and he will defile it and also break the covenant. (Revelation 13:6) “And he opened his mouth in blasphemy against His name and His tabernacle, and them that dwell in heaven.”</text:p>
      <text:p text:style-name="P20">The antichrist will break the covenant with Israel in the middle of the seven year peace treaty; (Daniel 9:27; Matthew 24:15; 2 Thess. 2:3–4).</text:p>
      <text:p text:style-name="P20">Jesus said in (Matthew 24:15), “When ye therefore shall see the abomination of desolation… then let them which be in Judea flee… for then shall be great tribulation, such as was not since the beginning of the world.”</text:p>
      <text:p text:style-name="P20">There will be Great Tribulation the last 3½ years, known as “Jacob’s Trouble,” but the Jews will be saved, “the apple of His eye.”</text:p>
      <text:p text:style-name="P20">Jacob’s trouble are the last 3½ years of great tribulation, and the ones that were saved out of it were the believers that went up in the Rapture. God will not put us through this terrible period for the born-again believers! God is a just God.</text:p>
      <text:p text:style-name="P20"><text:soft-page-break/>During this tribulation, however, God promised the Jews that He would return and save the “apple of His eye.” He was coming back as their Messiah, and millions of Jews and Gentiles would be saved. That was God’s promise from the very beginning.</text:p>
      <text:p text:style-name="P25">His Word is truth!</text:p>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1"><text:bookmark text:name="_5szh368b020v"/><text:soft-page-break/></text:p>
      <text:p text:style-name="P21"><text:bookmark text:name="_ldab4gmilspr"/></text:p>
      <text:p text:style-name="P21"><text:bookmark text:name="_za7t4c8bxmaw"/></text:p>
      <text:p text:style-name="P21"><text:bookmark text:name="_tycwipg55t0a"/></text:p>
      <text:p text:style-name="P21"><text:bookmark text:name="_pxd9aut5wdd"/>Mark of the Beast “666”</text:p>
      <text:p text:style-name="P9"><text:bookmark text:name="_674jgd80l6nz"/>Chapter 8</text:p>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3">(Revelation 13:16–18)</text:p>
      <text:p text:style-name="P23"><text:soft-page-break/>“And he causeth all, both small and great, rich and poor, free and bond, to receive a mark in their right hand, or in their foreheads:</text:p>
      <text:p text:style-name="P23">And that no man might buy or sell, save he that had the mark, or the name of the beast, or the number of his name.</text:p>
      <text:p text:style-name="P23">Here is wisdom. Let him that hath understanding count the number of the beast: for it is the number of a man; and his number is six hundred threescore and six.”</text:p>
      <text:p text:style-name="P23"/>
      <text:p text:style-name="P20"/>
      <text:p text:style-name="P20"/>
      <text:p text:style-name="P20"/>
      <text:p text:style-name="P24"/>
      <text:p text:style-name="P57"/>
      <text:p text:style-name="P58"/>
      <text:p text:style-name="P58"/>
      <text:p text:style-name="P59"/>
      <text:p text:style-name="P20">After 3½ years of Tribulation, the Peace Treaty was broken and the European Union leader, the antichrist, was demanding that everyone receive the Mark of the Beast “666” in their right hand or forehead. (Rev. 13:16–18)</text:p>
      <text:p text:style-name="P25">Verse 16:</text:p>
      <text:p text:style-name="P20">“And he causeth all, both small and great, rich and poor, free and bond, to receive a mark in <text:soft-page-break/>their right hand, or in their foreheads.”</text:p>
      <text:p text:style-name="P20">It was a small microchip (the size of a grain of rice) to be placed under the skin and monitored by this world leader. He demanded that every person on the entire globe take the mark in order to buy and sell. People were panicking; they lost their identity, being controlled by a dictator. They really did not understand.</text:p>
      <text:p text:style-name="P20">Most people believed this is a changing world. High technology is taking over. Why not? This so-called great god that you serve is destroying this earth. Mother Nature has taken over the climate, people are starving and nations are dying from diseases.</text:p>
      <text:p text:style-name="P20">This world peace leader shows great and miraculous signs. We will! Worship him! He has great promises of things to come. Worship him!</text:p>
      <text:p text:style-name="P20">If you don’t take the mark, your gold, silver, coins will be of no value, neither diamonds or gems. There will be no food, clothing, and no shelter. Is this a man gone mad with technology? Who is this demanding, controlling monster? Knowing every personal financial detail, even our whereabouts, travelling, our entire lives. Money is of no value. How about our entire savings, our pensions. You mean to say, they are of no value?</text:p>
      <text:p text:style-name="P20">People were horrified and bewildered! So many cried out to God that there were so many people that tried to witness to them before the Rapture, and we totally turned our backs on the truth. God, please forgive us, we were so ignorant, we did not know! Time and time again, TV evangelists were telling the truth, but we were so deceived, and now we’re here on earth, and the entire world is under attack from this so-called leader, the antichrist.</text:p>
      <text:p text:style-name="P20">So many people dying of hunger, disease, and the weather in turmoil. Now peace is no longer. There’s this hideous monster dictating to the world. Oh God, please help us! We need you. We will listen to you now.</text:p>
      <text:p text:style-name="P20">Everything was getting so much worse. Then suddenly the stock market crashed. People were devastated, lost all their money, their jobs. What would happen next? They were committing suicide as they did back in 1929.</text:p>
      <text:p text:style-name="P20">These preachers and evangelists keep telling us, “call upon the name of the Lord and thou shalt be saved” in Acts 2:21, and Joel 2:32, and He also promises us that we’ll be divinely sealed from the antichrist. That’s the only “blessed hope” we have.</text:p>
      <text:p text:style-name="P20">It says in God’s Word not to take the mark of the beast. Once you do, there’s no turning back. How are we going to buy food or shelter without money?</text:p>
      <text:p text:style-name="P20">There’s been a world stock market crash! All our pensions, savings, and everything we invested are gone forever. Money, gold, silver, coins and precious gems are of no value.</text:p>
      <text:p text:style-name="P20">Crime and violence will be horrendous. People will be stealing in order to survive. I guess we’ll just have to die for our faith, what else can we do?</text:p>
      <text:p text:style-name="P20">If we don’t accept the mark “666” they will put us in prison and kill us. Oh God, please hear our prayers! In Scripture (Rev. 13:18) it says we will be beheaded. Dreadful! None of us that believe in You want to go into the Lake of Fire. In the Bible it says, “the fire is never quenched and the worm that never dies.” Unbelievers will slowly burn forever! Please help us!!</text:p>
      <text:p text:style-name="P20"><text:soft-page-break/>But no help came, it was just survival. We were so alone and afraid. What do we do?</text:p>
      <text:p text:style-name="P20">From the gospel being preached worldwide, multitudes from all nations were being saved! They never really fully heard about Jesus and how He died for their sins and rose again. He promised us that we would live with Him forever. How could we not believe in Him and turn our backs. We couldn’t; the Holy Spirit was so powerful within us, we truly knew there was a God from above.</text:p>
      <text:p text:style-name="P20">Just trying to cope with the evil in the world was so difficult. Unbelievers were so blinded by this world leader; they hated us and felt no sympathy whatsoever for any of us.</text:p>
      <text:p text:style-name="P20">Drugs were spreading throughout nations rapidly. (Rev. 21:8) describes sorcerers will have their part in the Lake of Fire. Even though sorcery is a form of witchcraft, it is also the practice of cutting herbs used by the Egyptians (Exodus 7:11) and the Babylonians. Drugs have always been widely used in the world long before the Rapture, but according to Revelation, it will be abused fiercely during the seven-year tribulation.</text:p>
      <text:p text:style-name="P20">The occult and satanism will be embraced heavily, and will be a regular part of daily guidance known as the New Age Movement. Physics, channelers, astrology, crystals, reincarnation, witchcraft, numerology and many more will be freely available and will grow rapidly during the great tribulation period.</text:p>
      <text:p text:style-name="P20">Earthquakes and devastating weather patterns were affecting the entire globe. There was no end to these catastrophes! Even pestilence was spreading worldwide and hunger throughout nations. What do we do now?</text:p>
      <text:p text:style-name="P20">The war of terrorism was out of control, now that the antichrist had broken his promise of peace, the entire world was at war. There was absolutely no answer for world peace. What in the world will happen now?</text:p>
      <text:p text:style-name="P20">People were shocked, running to and fro, not knowing the answers. They were so afraid of biochemical warfare, and they needed to be. It was just a matter of time. They had the technology from years past, and now this dictator, there was no telling what he would do next. He was so evil!</text:p>
      <text:p text:style-name="P20">Nuclear bombs were now bombing in so many nations, the world was being destroyed, so many countries and nations at war. People killed by their own hands, and biological weapons creating flesh-eating diseases. It was spreading rapidly. What disaster, but you know, people were mad, angry. Hatred and bitterness had settled in their hearts. They would not turn to God.</text:p>
      <text:p text:style-name="P20">Earthquakes were phenomenal, destroying great cities, floods, tornadoes and flooding. There was no end. People were starving to death, and diseases from all forms were spreading. What world chaos; the world was coming to an end! Help us, oh God hear our cries!</text:p>
      <text:p text:style-name="P20">Technology was increasing rapidly! There was so much evil on the computers. Even though the technology and intelligence for the good would take over, simulating at the moment, being on vacation at designated cities in all nations, being able to shop in any city in the world and meeting people of all nations, satan certainly was deceiving many.</text:p>
      <text:p text:style-name="P20">It’s not hard to believe that this new world leader would deceive all that had taken his mark “666.” A micro-mini chip embedded in their skin on their right hand or forehead. The love for greed had taken over the world. There would be no food, no shelter, no work and gold and <text:soft-page-break/>diamonds would be of no value. Just to think our savings and pensions would be no longer, it’s hard to imagine! Our life savings never to be seen again. Just to think our cash is worthless! Working all our years, saving, investing and our properties, homes just taken away from us or lost forever. What we worked so hard for so many years, and now this European Union leader with all his promises, and works of miracles to deceive so many! Satan is so evil!</text:p>
      <text:p text:style-name="P20">I’m so alone and lost! I’ve lost everything. It’s now a cashless society, and gold and silver is of no use. I’ve lost my family, my home, my investments, my pensions. God, I don’t want to live, please let me die!</text:p>
      <text:p text:style-name="P20">As I looked around there were millions of people going through the same situation. People just completely out of their minds. What were they going to do? Believers that did not want to take the mark of the beast “666” were going through such crucial ordeals. They were trying to help each other with food and shelter. Where would we turn when we ran out of food?</text:p>
      <text:p text:style-name="P20">Unbelievers had no sympathy for us. They ignored us and told us, worship the beast and take his mark. You will be able to buy and sell. There is no God of yours. Where is He when you need Him? Worship the image, the antichrist, he’s our god. Look at the miracles and wonders he’s performing! Take the mark and you’ll survive; (11 Thess. 9–11).</text:p>
      <text:p text:style-name="P20">Little did they realize, they were going to die anyway!</text:p>
      <text:p text:style-name="P20">I kept thinking about suicide, as many people were thinking the same. It seemed the most difficult thing to do. We were driven to carry on, no matter how horrendous and difficult the world had become. Maybe because we felt we had a mission to accomplish for the Lord. I felt that God was protecting us with an invisible shield around us. I felt God was in control.</text:p>
      <text:p text:style-name="P20">In looking through Scripture it says in (Rev. 7:3) that God would put a seal on the ones that had given their lives to Jesus. None of us cared to live, but God gave us a mission to spread the Gospel; the “Blessed Hope.” God was in control, all we had to do was believe in Him and trust Him until the end.</text:p>
      <text:p text:style-name="P20">There was so much that was not understood in the Bible, that even Jesus said at His crucifixion, “Forgive them for they do not know.” (Luke 23:34).</text:p>
      <text:p text:style-name="P20">Jesus will also forgive you during the 7-year tribulation. All you have to do is call upon the name of the Lord, and you will be saved.</text:p>
      <text:p text:style-name="P20">I remember trying to buy food with cash, and they told me they would not accept it. It had to be the mark in the hand in order to buy and sell, or even seek shelter. Imagine, cash was not negotiable. Hard to believe that this New World Order was changing so rapidly.</text:p>
      <text:p text:style-name="P20">All nations were part of this Babylon, all headed by this New World Order, and the New Age Movement. Even Canada and United States were part of Europe, hooked up to the European Union, forming this great nation of Babylon. They are all prophesied in (Revelation 17:5):</text:p>
      <text:p text:style-name="P20"><text:span text:style-name="T6">“Mystery, Babylon the Great, the Mother of Harlots and Abominations of the Earth.”</text:span> In other words, nations were drinking wine of her fornications, including abominations and filthiness. How evil, and what’s so bad, is even the elect of the believers were believing in this communistic system. Let’s never forget, Satan is powerful and mighty, especially in the very last days.</text:p>
      <text:p text:style-name="P20"><text:soft-page-break/>Wake up inhabitants, Satan is alive and well, and you are greatly deceived. Don’t believe his lies. He is the <text:span text:style-name="T5">father of lies!</text:span></text:p>
      <text:p text:style-name="P20">The world will become so powerful and evil, they will fight Jesus Christ Himself</text:p>
      <text:p text:style-name="P20"/>
      <text:p text:style-name="P20"/>
      <text:p text:style-name="P20"/>
      <text:p text:style-name="P20"/>
      <text:p text:style-name="P20"/>
      <text:p text:style-name="P20"/>
      <text:p text:style-name="P20"/>
      <text:p text:style-name="P20"/>
      <text:p text:style-name="P20"/>
      <text:p text:style-name="P21"><text:bookmark text:name="_pc9ow12j2ol4"/></text:p>
      <text:p text:style-name="P21"><text:bookmark text:name="_5fb0ir7y1vq4"/></text:p>
      <text:p text:style-name="P21"><text:bookmark text:name="_vfrx2g1icbg1"/></text:p>
      <text:p text:style-name="P21"><text:bookmark text:name="_rlcq3fd26ql2"/>The Two Witnesses</text:p>
      <text:p text:style-name="P9"><text:bookmark text:name="_85f5b7azwz6j"/>Chapter 9</text:p>
      <text:p text:style-name="P59"/>
      <text:p text:style-name="P59"/>
      <text:p text:style-name="P59"/>
      <text:p text:style-name="P59"/>
      <text:p text:style-name="P59"/>
      <text:p text:style-name="P59"/>
      <text:p text:style-name="P59"/>
      <text:p text:style-name="P59"/>
      <text:p text:style-name="P59"/>
      <text:p text:style-name="P59"/>
      <text:p text:style-name="P59"/>
      <text:p text:style-name="P59"><text:soft-page-break/></text:p>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60">(Revelation 11:2–5)</text:p>
      <text:p text:style-name="P61">“But the court which is without the temple leave out, and measure it not; for it is given unto the Gentiles: and the holy city shall they tread under foot forty and two months.”</text:p>
      <text:p text:style-name="P61">“These are the two olive trees, and the two candlesticks standing before the God of the earth.</text:p>
      <text:p text:style-name="P61">And if any man will hurt them, fire proceedeth out of their mouth, and devoureth their enemies: and if any man will hurt them, he must in this manner be killed.”</text:p>
      <text:p text:style-name="P59"/>
      <text:p text:style-name="P59"/>
      <text:p text:style-name="P59"/>
      <text:p text:style-name="P59"/>
      <text:p text:style-name="P59"/>
      <text:p text:style-name="P59"/>
      <text:p text:style-name="P59"/>
      <text:p text:style-name="P59"><text:soft-page-break/></text:p>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20">On <text:span text:style-name="T5">CNN</text:span> they announced that two people dressed in sackcloth were preaching in Jerusalem. The hostility in the people were extremely violent. They were outraged at the mere thought of anyone standing up for God.</text:p>
      <text:p text:style-name="P20">The rioting, fighting, swearing, shouting was unbelievable, and as I was watching this on television, I noticed that anyone trying to reach for them, fire poured from their mouths consuming them. It was unbelievable to see anyone trying to fight &amp; harm these two witnesses, and being devoured instantly!</text:p>
      <text:p text:style-name="P20">They had the power to stop the rain in the sky, to strike earth with any plague, and turn the water into blood any time they chose; (Rev. 11:6).</text:p>
      <text:p text:style-name="P20">They preached and witnessed for 3½ years. Whenever I saw the news they were always preaching in Jerusalem. There was nothing the Jews and other nationalities could do to harm them. Their God must have been protecting them! There seemed to be a protected shield around them.</text:p>
      <text:p text:style-name="P20">All the time these two witnesses in sackcloth preached, there was no rain in sight for the last 3½ years. It was hot, dry and depressing.</text:p>
      <text:p text:style-name="P20">As I was searching through the Book of Revelation, Chapter 11, verses 1–14, I thought these two men must be Moses and Elijah, or Moses and Enoch, according to June’s manuscript, <text:span text:style-name="T5">“The Final Invitation – Left Behind – The Blessed Hope for the Martyred Tribulation Saints.”</text:span> The two witnesses are the Old Testament prophets, that’s who they were. Seek and you will find! All events in past history, and <text:span text:style-name="T5">(amazing!)</text:span> the current catastrophes happening right now, are lining up in God’s Word! Why are the people not believing? It was all written by the Spirit of God, given to the prophets, and John on the Isle of Patmos saw this vision into the future. It was inspired and God breathed since the beginning of time. All sixty-six books in the Old and New Testaments. It’s a miracle!</text:p>
      <text:p text:style-name="P20"><text:soft-page-break/>But even though all was prophesied 2,000 years ago, unbelievers refused to believe, their hearts were hardened like cement. They worshipped this world dictator of the European Union, no matter how bad and messed up the world of nations were in. What did this leader have that they were so drawn to him? Something was very wrong…</text:p>
      <text:p text:style-name="P20">People from all over the world were in unbelief, actually seeing these two witnesses in Jerusalem, on <text:span text:style-name="T5">TV</text:span>. They were murdering anyone that was trying to harm them. The fiery flames shooting from their mouths fooled everyone! It was supernatural, unbelievable and shocking!</text:p>
      <text:p text:style-name="P20">The world had never seen anything like this before in history. Were these two witnesses preaching the Gospel for God? The New World Order was so different than it was before the Rapture. Why didn’t these lukewarm believers believe in God’s Word and His Ten Commandments before the Rapture took place? There was plenty of time then! What were we thinking? To disobey God’s commandments is sin, it’s evil and all the way through the Bible, the Old and New Testaments, God said, <text:span text:style-name="T5">“Keep my commandments, I am the same yesterday, today and forever.”</text:span> You have disobeyed me, I have come back to judge!</text:p>
      <text:p text:style-name="P20">With the mark of the beast, it was definitely a New World Order. All governments in all nations were under a world religion, a leader described as the <text:span text:style-name="T5">“false prophet”</text:span> in <text:span text:style-name="T6">(Revelation 16:13)</text:span>.</text:p>
      <text:p text:style-name="P20">The crowds in Jerusalem were fighting. There seemed to be no end to the violence everywhere.</text:p>
      <text:p text:style-name="P20">These two witnesses were also turning water into blood and striking the earth with plagues whenever they chose to do so. No one could harm them!</text:p>
      <text:p text:style-name="P20">Finally these two witnesses were killed by the enemy and they laid on the streets for <text:span text:style-name="T5">3½ days</text:span> so people could see them from all nations on television. They wanted the world to see them and also to let them know that they were in control. They were celebrating, overjoyed that these two witnesses were dead, laying in sackcloth on the streets, and that they would not be preaching the Gospel in Jerusalem to the people that would listen. But also what great testimony for Jesus that was seen on <text:span text:style-name="T5">CNN</text:span>! People would never be the same again. A seed was planted! <text:span text:style-name="T5">Hallelujah!</text:span></text:p>
      <text:p text:style-name="P20">After <text:span text:style-name="T5">3½ days</text:span> laying on the streets, these two witnesses in sackcloth came alive and ascended <text:span text:style-name="T5">(RAPTURED)</text:span> into the clouds of heaven. People were shocked, how could this be?</text:p>
      <text:p text:style-name="P20">The ones that believed in God searched frantically in Scripture to find what John on the Isle of Patmos saw in his vision; <text:span text:style-name="T6">(Rev. 11:1–14).</text:span></text:p>
      <text:p text:style-name="P20">We have to believe in God’s Word, this is true, it’s written right here in the Bible, it’s so plain, why did we not read this before? I guess we were too prideful, how ignorant we were to ignore God’s Word. Will He ever forgive us? Is it too late?</text:p>
      <text:p text:style-name="P25">Oh God, if there is a “blessed hope,” please save us now, we want to live for you and reign in your kingdom.</text:p>
      <text:p text:style-name="P25">Please hear our cries……</text:p>
      <text:p text:style-name="P20"/>
      <text:p text:style-name="P59"/>
      <text:p text:style-name="P59"><text:soft-page-break/></text:p>
      <text:p text:style-name="P59"/>
      <text:p text:style-name="P59"/>
      <text:p text:style-name="P59"/>
      <text:p text:style-name="P59"/>
      <text:p text:style-name="P59"/>
      <text:p text:style-name="P59"/>
      <text:p text:style-name="P59"/>
      <text:p text:style-name="P59"/>
      <text:p text:style-name="P62"><text:bookmark text:name="_j1jiqcl1wrd"/></text:p>
      <text:p text:style-name="P62"><text:bookmark text:name="_j6vt89qkrnsz"/></text:p>
      <text:p text:style-name="P62"><text:bookmark text:name="_n13cxyfwltl2"/>One World Government Religion</text:p>
      <text:p text:style-name="P63"><text:bookmark text:name="_mnkqkeyyn5le"/>The False Prophet</text:p>
      <text:p text:style-name="P9"><text:bookmark text:name="_1ck3sew6qck5"/>Chapter 10</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oft-page-break/></text:p>
      <text:p text:style-name="Standard"/>
      <text:p text:style-name="Standard"/>
      <text:p text:style-name="Standard"/>
      <text:p text:style-name="Standard"/>
      <text:p text:style-name="Standard"/>
      <text:p text:style-name="Standard"/>
      <text:p text:style-name="Standard"/>
      <text:p text:style-name="Standard"/>
      <text:p text:style-name="P31">(Mark 13:22)</text:p>
      <text:p text:style-name="P27">“For false Christs and false prophets shall rise, and shall shew signs and wonders, to seduce, if it were possible, even the elect.”</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oft-page-break/></text:p>
      <text:p text:style-name="Standard"/>
      <text:p text:style-name="Standard"/>
      <text:p text:style-name="Standard"/>
      <text:p text:style-name="Standard"/>
      <text:p text:style-name="Standard"/>
      <text:p text:style-name="Standard"/>
      <text:p text:style-name="Standard"/>
      <text:p text:style-name="Standard"/>
      <text:p text:style-name="P20">A world religious leader on CNN was announcing to the entire world that there would be a one government religion headed up by a religious leader, and according to Revelation, he would be known as the <text:span text:style-name="T5">“false prophet.”</text:span> <text:span text:style-name="T6">(Rev. 13:11–17).</text:span></text:p>
      <text:p text:style-name="P20">The world was being deceived! This false prophet was a dictator, and all this false prophesying were lies. He was going to brain wash the people. I call it “communism”! First, we have this New World Order; the antichrist demanding that everyone take the mark of the beast “666” in order to buy and sell, making great promises, wonders and miracles, and now this religious leader heading up the New Age Movement, where we are all little gods within ourselves; justifying, and compromising their own rules to suit themselves. This is absolutely disgusting that people are so deceived and gullible! They don’t care what “god” they choose as long as they can buy and sell in order to survive.</text:p>
      <text:p text:style-name="P20">Well what happened to God’s 10 commandments?</text:p>
      <text:p text:style-name="P20">Remember — God is the same, yesterday, today, and forever. He does not change and God’s 10 commandments have never changed.</text:p>
      <text:p text:style-name="P20">These laws are also the same; yesterday, today, and forever.</text:p>
      <text:p text:style-name="P20">Lukewarm believers; you better heed God’s warnings. You cannot change God’s laws to suit, justify or compromise your behaviour. We are not under the law anymore, but the law lives in our hearts in born-again Christians. We must be doers of the Word and not hearers only. <text:span text:style-name="T6">(James 1:22).</text:span></text:p>
      <text:p text:style-name="P20">Forget the laws of religious doctrine, and have a personal intimate relationship with Jesus Christ our Lord. Ask Him to come and live in your hearts, to forgive your sins, and to follow Him the rest of your lives. You will have eternal life forever. Don’t be deceived by satan and his lies, for he is the father of lies. <text:span text:style-name="T6">(John 3:3).</text:span></text:p>
      <text:p text:style-name="P20">If you don’t, you are so deceived, you are hardened towards God, but you are in for a rude awakening. Be prepared! God is coming back to judge. You have been forewarned.</text:p>
      <text:p text:style-name="P20">Don’t miss God’s invitation – the Blessed Hope. God does not want one to perish; He loves us all. He is not a respecter of persons. <text:span text:style-name="T6">(Acts 10:34).</text:span></text:p>
      <text:p text:style-name="P20">It doesn’t matter how sinful we were, God is a forgiving God! We can change when we receive forgiveness from God. He will literally transform us into a new creation! He can heal from the inside out and be an entirely different person.</text:p>
      <text:p text:style-name="P20"><text:soft-page-break/>All you have to do is ask. It’s simple! God is real, He’s alive, He’s present. Don’t turn your back, accept His final invitation.</text:p>
      <text:p text:style-name="P20">“You are invited to come<text:line-break/> dine with Me,<text:line-break/> From now through all eternity.</text:p>
      <text:p text:style-name="P20">Believe in the Father, Son, and<text:line-break/> Holy Ghost,<text:line-break/> And dine with Jesus as your host.</text:p>
      <text:p text:style-name="P20">To live in heaven eternally,<text:line-break/> All you must do is…..”</text:p>
      <text:p text:style-name="P25">R.S.V.P.</text:p>
      <text:p text:style-name="P64">Denise Hahlbohme</text:p>
      <text:p text:style-name="P20">The antichrist will achieve the highest status in Europe on the strength of his own personality, but he will need the help of the Jewish false prophet; <text:span text:style-name="T6">(Rev. 13:11–17)</text:span> to gain dominion over the entire world.</text:p>
      <text:p text:style-name="P20">This false prophet will also have power to work miracles. He will convince the Jews to worship the antichrist. The antichrist will promise the Israeli protection, and the right to dwell in the Temple Mount in Jerusalem for the Jews to worship him.</text:p>
      <text:p text:style-name="P20">The antichrist will then spread his power throughout the world by devising an ingenious economic program. His power will be the center of a trade network which will involve every nation on the face of the Earth.</text:p>
      <text:p text:style-name="P20">Once the network is established, the false prophet will limit membership only to the people that have taken the mark <text:span text:style-name="T5">“666”</text:span>, worshipping the antichrist.</text:p>
      <text:p text:style-name="P20">There will be a world power shift to Western Europe and a centralization of economic power. This will require the world’s monetary systems be united into one system.</text:p>
      <text:p text:style-name="P20">The false prophet will help the antichrist require a number representing his name and becoming part of your own banking number to make it valid.</text:p>
      <text:p text:style-name="P20">The false prophet provides that no one should be able to buy or sell without the mark of the beast (antichrist). <text:span text:style-name="T6">(Rev. 13:17, 18).</text:span></text:p>
      <text:p text:style-name="P20">The European Union has a plan to change global economics and change the currency systems presently being used around the world.</text:p>
      <text:p text:style-name="P20">Their ultimate goal is to create a world government which will rule the entire world.</text:p>
      <text:p text:style-name="P20">Since 1995, we have been heading towards this scenario with the microchip, and current technology growing rapidly.</text:p>
      <text:p text:style-name="P20">There is wisdom, beware of the number <text:span text:style-name="T5">“666”</text:span>. <text:span text:style-name="T6">(Revelation 13:18).</text:span> The antichrist and the false prophet both will deceive you into believing whatever their plans and goals have in this world <text:soft-page-break/>government system. <text:span text:style-name="T5">Beware!</text:span></text:p>
      <text:p text:style-name="P65"><text:bookmark text:name="_tvhpsk5uvm3m"/></text:p>
      <text:p text:style-name="P65"><text:bookmark text:name="_kwqio11d4cov"/></text:p>
      <text:p text:style-name="P65"><text:bookmark text:name="_rm6lvz4m4ypa"/></text:p>
      <text:p text:style-name="P65"><text:bookmark text:name="_nmeqr387bw3s"/>The Occult</text:p>
      <text:p text:style-name="P66"><text:bookmark text:name="_igv12rb8yo1o"/>The New Age Movement</text:p>
      <text:p text:style-name="P9"><text:bookmark text:name="_a21fg1qwfds4"/>Chapter 11</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oft-page-break/></text:p>
      <text:p text:style-name="P15"/>
      <text:p text:style-name="P15"/>
      <text:p text:style-name="P15"/>
      <text:p text:style-name="P15">Revelation 9:20, 21)</text:p>
      <text:p text:style-name="P23">“And the rest of the men which were not killed by these plagues yet repented not of the works of their hands, that they should not worship devils, and idols of gold and silver, and brass, and stone, and of wood, which neither can see, nor hear, nor walk:</text:p>
      <text:p text:style-name="P23">Neither repented they of their murders, nor of their sorceries, nor of their fornication, nor of their thefts.”</text:p>
      <text:p text:style-name="P23"/>
      <text:p text:style-name="P23"/>
      <text:p text:style-name="P23"/>
      <text:p text:style-name="P67"/>
      <text:p text:style-name="P68">(Matthew 24:10–12)</text:p>
      <text:p text:style-name="P69"><text:soft-page-break/>“And then shall many be offended, and shall betray one another, and shall hate one another.</text:p>
      <text:p text:style-name="P69">And many false prophets shall rise, and shall deceive many.</text:p>
      <text:p text:style-name="P69">And because iniquity shall abound, the love of many shall wax cold.”</text:p>
      <text:p text:style-name="P68">(1 Timothy 4:1)</text:p>
      <text:p text:style-name="P69">“Now the Spirit speaketh expressly, that in the latter times some shall depart from the faith, giving heed to seducing spirits, and doctrines of devils;”</text:p>
      <text:p text:style-name="P24"/>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20">In reviewing June’s manuscripts, I researched for the truth. I have decided to include her notes and studies on satanism, the occult, and the New Age Movement.</text:p>
      <text:p text:style-name="P20">Everything seems to fit into this scenario. Why didn’t I see these years before the Rapture? I was so deceived. Satan surely has you blinded to the truth. After reading these studies, I <text:soft-page-break/>wondered why she took so long thinking about having these published. There was so much I really didn’t know about June.</text:p>
      <text:p text:style-name="P20">How God used her and anointed her to be able to see and write her vision. Many times, she made comments how God had called her to her ministry, and I totally ignored her, especially whenever she quoted Scripture. I feel horrible that I didn’t support her. When I think back, I did everything possible to discourage her. I gave her a hard time. “Please, God forgive me. If there’s anything I can do to honour you, please show me now.”</text:p>
      <text:p text:style-name="P20">So, I’m including these pages in June’s novel, so you will understand how satan works and deceives in these latter days, and how he will try these same strategies to do the same to us. Read carefully!</text:p>
      <text:p text:style-name="P32"><text:bookmark text:name="_vrwqkgvia5uv"/>Occult</text:p>
      <text:p text:style-name="P32"><text:bookmark text:name="_vliazn1nt6sy"/>The Rise of Satanism</text:p>
      <text:p text:style-name="P20"/>
      <text:p text:style-name="P20"><text:span text:style-name="T9"><text:s/>An</text:span> actress in the 50’s, dabbled with the occult in devil worship, and following her pledge to satan was decapitated in a tragic car crash, all for the sake of attention to further her career. Her young son was critically mauled by a lion, and then she was robbed of jewels, hit with tax evasion, her lawyer was attacked by the satanic leader after he cast a curse on him eight times, and the ninth took his life.</text:p>
      <text:p text:style-name="P20">orded songThe “Rolling Stones” recs like <text:span text:style-name="T5">“Sympathy for the Devil,”</text:span> their <text:span text:style-name="T5">“Satanic Majesties Request,”</text:span> and <text:span text:style-name="T5">“Goats Head Soup.”</text:span> A goat’s head is used in satanic worship.</text:p>
      <text:p text:style-name="P20">In Scripture, followers of Christ are “sheep,” and satan’s followers are “goats.” Most acid rock concerts are nothing more than satanic worship services.</text:p>
      <text:p text:style-name="P20">Satan is a counterfeiter; he wants to be like God, but even more powerful! Ministers of God have their evangelical services, and satan has his services through heavy metal and acid rock concerts! No wonder he has a massive following!</text:p>
      <text:p text:style-name="P20">Have you ever seen some of these concerts? They are idolized. They are brainwashed into satanism through rituals, oaths, drugs, and songs glorifying drug use, rape, and murder.</text:p>
      <text:p text:style-name="P20">“Oh, they’re just performers!” young people are saying.</text:p>
      <text:p text:style-name="P20">Well, don’t you believe it.</text:p>
      <text:p text:style-name="P20">They’re satan worshippers. Some of these famous members of rock groups have sold their souls to the devil for public popularity, power and greed. They are satan’s idols, gods receiving worship and praise from their young masses.</text:p>
      <text:p text:style-name="P20"/>
      <text:p text:style-name="P20">There is a book called, <text:span text:style-name="T5">“The Power of Satan”</text:span> from a satanic group in Canada which gives step-by-step instructions on how to perform a satanic ritual. Now they have this new craze, <text:span text:style-name="T5">“shock rock,”</text:span> and it’s even more graphic than the previous hard rock. It’s so evil, you cannot <text:soft-page-break/>imagine what will they do next.</text:p>
      <text:p text:style-name="P20">Masses of idolizers that raise their hands in praise to rock leaders, signifying the devil with their forefinger and pinky represents evil. They have known of the devil with horns back in Roman and Greek days as the horns of the beast.</text:p>
      <text:p text:style-name="P20"><text:span text:style-name="T9">A specific leader of a popular ‘70’s rock band </text:span>originated this hand sign, and it has been used ever since in worshipping and glorifying idols in Hard Rock.</text:p>
      <text:p text:style-name="P20">Ironically, this is the works of satan, to worship and give him praise, so it’s the hand sign of the beast. Millions of people give this sign, many not being aware of what this represents and its true meaning.</text:p>
      <text:p text:style-name="P20">On New Year’s Eve 2004, masses of people at the party in Las Vegas were glorifying and marvelling their gods with horn signs.</text:p>
      <text:p text:style-name="P20">Satan has a method to his madness. He plots and schemes, and deceives millions, even the elect.</text:p>
      <text:p text:style-name="P20">You are either under the authority of the Prince of Darkness, satan himself, you’re either a slave to satan or a servant of Christ. Satan is not only a rebel, he is a “Master of Deception.”</text:p>
      <text:p text:style-name="P20">There are so many people that are deceived today, even the church, the elect. They are deceived as to witchcraft, sorcery, the New Age Movement.</text:p>
      <text:p text:style-name="P20">The New Age Movement is fascinated by satan’s “fallen angels,” which are nothing less than demonic spirit guides leading their captives deeper into deception.</text:p>
      <text:p text:style-name="P20">The first step away from Jesus Christ is your first step towards the Prince of Darkness. When you reject the truth, all that’s left is a lie and deception.</text:p>
      <text:p text:style-name="P20">Jesus said, <text:span text:style-name="T5">“He who is not with me is against me, and he who does not gather with me scatters abroad.”</text:span></text:p>
      <text:p text:style-name="P20">Satan tempts us as subtly as he can. In our warfare with the principalities and powers, eternal vigilance is the price for our spiritual success, for we can never let our guard down as satan is not a model of sportsmanship.</text:p>
      <text:p text:style-name="P20">To restrain temptation, we have to understand that satan is a very subtle operator. Satan is content to operate very slowly and methodically. The devil is in no hurry to tempt you. He would rather be successful than speedy, so satan will take time and he will lay a trap for you. He will hide in the bushes and watch you for hours every day before he makes his sneak move as a slithery snake. There’s a method to his madness! He’ll watch the clock and say to himself, <text:span text:style-name="T6">“Slow down Lucifer, everything comes to those who wait.”</text:span> You do not have to worry about the devil risking success by springing the trap too soon; satan is very patient in his temptation, and content to operate slowly. That is one of the most deadly tools that he uses; <text:span text:style-name="T5">patience!</text:span></text:p>
      <text:p text:style-name="P20">We are not often content to slow down and be patient in our lives today. We want them now; we do not want to think about things intelligently or methodically and to take time on making decisions.</text:p>
      <text:p text:style-name="P20"><text:soft-page-break/>Satan knows that the secret of temptation is to operate slowly and deadly. Satan often softens us up before he strikes. He knows we will be more acceptable to his attack if we are not in tip top spiritual shape, so he bullies us just like a boxer does. He softens us up slowly; prepares us slowly for the kill and to death!</text:p>
      <text:p text:style-name="P20">Watch out if satan is making life too easy for you. Self-indulgence of laziness; indifference towards God and His Word; a lack of self discipline; and a lust in the flesh. These are all satan’s fellow methods of preparing us for “the kill”! The knock out punch! It may take some time, but make no mistake, if you do not manage temptation in your life; a knock out punch is coming.</text:p>
      <text:p text:style-name="P20">If you are a servant to drugs, alcohol or pornography or controlled by emotions of anger, fear, resentment, depression, bitterness, possessiveness, control, hatred, you are deceived! It’s all part of witchcraft. These are all tools used by that “old serpent”, satan. He is the master of lies.</text:p>
      <text:p text:style-name="P20">Our children of today are rebellious, they dress barbarian, uncivilized, gothic in appearance, spiked hair-do’s, black make-up, rings in their flesh. They are satan worshippers!</text:p>
      <text:p text:style-name="P20">The satanic church is strongly materialistic as well as being anti-Christian. Pleasure seeking could well describe their philosophy of life.</text:p>
      <text:p text:style-name="P20">Young people are strongly influenced by peer pressure, and they crave the power that satanism promises.</text:p>
      <text:p text:style-name="P20">All the above needs that can draw a person to satanism are enchanced by the satanists tremendous appeal to freedom, you are free to do whatever you want (a little bit of mirage), what a deceptive satan is, the father of lies!</text:p>
      <text:p text:style-name="P20">No marriages, no financial responsibilities, no responsibility for your children, gay rights, abortions. The freedom to choose “what’s right for you.” It doesn’t matter about morality or what they did a generation ago.</text:p>
      <text:p text:style-name="P25">Divination Practices</text:p>
      <text:p text:style-name="P20">Tarot cards; palmistry; Karma; astrology; Ouija boards; tea leaves; Rubamancy; Reincarnation; Mid-east meditations; Acupuncture; pyramid power; Spiritualists; The Dolphin Movement; Occult Breathing Exercises; Psychic Readings; Automatic Writing; Clairvoyance; Yoga; Occult Sex Practices; Firewalking; Crystal Power; Channelling; Astral Projection; U.F.O. Encounters; Acquiring Familiar Spirits; and many more.</text:p>
      <text:p text:style-name="P20">The “New Age Movement” teaches faith in man, Jesus teaches faith in Him. The New Age teaches power to man. The Bible teaches the almighty power of the Most High.</text:p>
      <text:p text:style-name="P20">The New Age teaches: “I am in control.” The Holy Bible teaches, “I can do all things through Him who strengtheneth me.” Power by me versus power by the Lord is a dividing line between the New Age and Christianity.</text:p>
      <text:p text:style-name="P20">One of the tests given by the Lord to discern true from false; “ye shall know them by their fruits,” clearly shows the New Age for what it really is, a radically flawed satanic house of mirrors reflecting every weakness of sinful man in luminous rainbow-veiled delusions. The fruits of entering this alien landscape are as an apple, golden and eye pleasing on the outside, but rotten and festering at the core.</text:p>
      <text:p text:style-name="P20"><text:soft-page-break/>They’re the rainbows of light, crumbled into dust, leaving only the face of consuming darkness. New Agers of today compromise, “do whatever.” Whatever makes you feel good, we are our own “little gods.” We can make our own rules, our own laws. Whatever feels good and as long as we’re not hurting anyone else, do it!</text:p>
      <text:p text:style-name="P20">God says; “you have broken my laws, I am the God of Abraham, Isaac and Jacob. I am the same, yesterday and forever.”</text:p>
      <text:p text:style-name="P20">You have justified, compromised, rationalized, and this lukewarm prodigal church is divided.</text:p>
      <text:p text:style-name="P20">During the Seven Year Tribulation period, the New Age Movement will be rampant. Children have turned against their parents, and parents have turned against their children; (Matthew 10:21; Mark 13:12). This is happening today all over the globe.</text:p>
      <text:p text:style-name="P20">Not only is the weather changing drastically and intensifying, but also murders, rape, crimes, drugs, corruption, greed, deceitfulness, satanism and the list goes on</text:p>
      <text:p text:style-name="P19"><text:bookmark text:name="_vm9c4ggb9z16"/>The New World Order</text:p>
      <text:p text:style-name="P20">The New World Order has been used privately since its inception to describe the coming world government.</text:p>
      <text:p text:style-name="P20">Since the fall of 1990 begun using the term publicly to condition the public for what lies ahead. If the American people hear the term often enough before the world government is formed, it is hoped they will be less likely to resist the effort or feel threatened by it when that day arrives.</text:p>
      <text:p text:style-name="P20">The secret symbols portraying this message was placed on the back of the American dollar bill during the administration of Franklin D. Roosevelt. This Masonic symbol consists of a pyramid with the all-seeing eye of Osiris or Baal above it (The “New Age Movement”). Underneath the pyramid is written, “Novus Ordo Seclorum” which means, “The New Order of the Ages” or “The New World Order” in Latin.</text:p>
      <text:p text:style-name="P20">At the time the seal was designed, the New World Order was still in the early stages of being built, and was not yet completed.</text:p>
      <text:p text:style-name="P20">This is symbolized by the cap-stone being separated from the rest of the pyramid, symbolizing the completion of the task.</text:p>
      <text:p text:style-name="P20">The pyramid structure will be complete with the antichrist taking his seat of power atop the pyramid. During the seven year tribulation, the New Age Movement will be widely spread throughout the world.</text:p>
      <text:p text:style-name="P20">(Unbelievers) will be delving into the occult, witchcraft, channelling, astro projection, acquiring familiar spirits, psychics, reincarnation and mid-east meditation. They will be worshipping evil spirits, idols and gods of their own liking. This is “spiritual adultery!”</text:p>
      <text:p text:style-name="P20">All these messages of occultism is merchandised. They are commodities, items that are picked, promoted and sold all over the world. These spirits are marketable, especially in the 7 yr. tribulation. It will root itself in the very foundations of our consumer society. It will be an <text:soft-page-break/>enormous commercial potential in the last days. It will be a mass culture.</text:p>
      <text:p text:style-name="P20">It provides a strong immediate experience of the “beyond” to substitute for our alienation from God.</text:p>
      <text:p text:style-name="P20">There is no death; man is god; knowledge of self is salvation and power; (Genesis 3:4–6).</text:p>
      <text:p text:style-name="P25">This is the New Age Movement.</text:p>
      <text:p text:style-name="P32"><text:bookmark text:name="_cfeiofmqoldi"/>New Age Philosophy</text:p>
      <text:p text:style-name="P20">Not only do we no longer wish to take responsibility for our sins, but now we have even created a new “politically correct” terminology to define them.</text:p>
      <text:p text:style-name="P20">In <text:span text:style-name="T6">The Official Politically Correct Dictionary and Handbook</text:span>, authors Henry Beard and Christopher Cerf have dreamed up a number of entries to define common problems in today’s society and how they have redefined sin.</text:p>
      <text:p text:style-name="P20">If your problem is laziness, no problem! You won’t be called lazy any longer; now you’re simply, <text:span text:style-name="T5">“motivationally dispossessed.”</text:span></text:p>
      <text:p text:style-name="P20">Addiction to drugs or alcohol – <text:span text:style-name="T5">“substance abuser,”</text:span> or <text:span text:style-name="T5">“chemically inconvenienced.”</text:span></text:p>
      <text:p text:style-name="P20">Dishonesty – <text:span text:style-name="T5">“ethically disoriented,”</text:span> morally different or differently honest.</text:p>
      <text:p text:style-name="P20">Promiscuous – <text:span text:style-name="T5">“sexually active.”</text:span></text:p>
      <text:p text:style-name="P20">Serial killing – <text:span text:style-name="T5">“socially misaligned.”</text:span></text:p>
      <text:p text:style-name="P20">Shoplifting – <text:span text:style-name="T5">“engages in non-traditional shopping.”</text:span></text:p>
      <text:p text:style-name="P20">Sexual Perversion – <text:span text:style-name="T5">“sexually dysfunctional.”</text:span></text:p>
      <text:p text:style-name="P20">Sado-masochism – <text:span text:style-name="T5">“differently pleasured.”</text:span></text:p>
      <text:p text:style-name="P20">Kill – <text:span text:style-name="T5">“socially misaligned.”</text:span></text:p>
      <text:p text:style-name="P20">Steal – <text:span text:style-name="T5">“non-traditional shopper.”</text:span></text:p>
      <text:p text:style-name="P20">Commit adultery – <text:span text:style-name="T5">“sexually dysfunctional.”</text:span></text:p>
      <text:p text:style-name="P20">In today’s generation, we are all, each of us, has the potential to fall.</text:p>
      <text:p text:style-name="P25">(1 Cor. 10:12)</text:p>
      <text:p text:style-name="P20">“Wherefore let him that thinketh he standeth take heed lest he fall.”</text:p>
      <text:p text:style-name="P19"><text:bookmark text:name="_crgmj0mu90js"/>The Generation Curse</text:p>
      <text:p text:style-name="P20"><text:soft-page-break/>We can blame it on our forefathers. Why were they not teaching their children the Ten Commandments? These past generations have been cursed with blaming dysfunctional families, being their role models instead of breaking the curse; (Matthew 12:43–45).</text:p>
      <text:p text:style-name="P20">These families could have given their lives to Jesus Christ and asked for forgiveness of sins instead of blaming our forefathers. We could have broken this generation curse! The barrier could have been broken.</text:p>
      <text:p text:style-name="P20">That’s the problem in this world today. We are too busy blaming it on our families, our upbringing. No one held us captive from believing in Jesus Christ. Each one of us had a free will to choose what god we want to worship. We did not choose to take our children to Sunday school; we were to blame. We did not stand on God’s Word. We did not break the curse, and the curse of evil has been with us ever since.</text:p>
      <text:p text:style-name="P20">Let’s not blame our children! We did not teach them. We were dwelling in our own self-pity! We are the forefathers!</text:p>
      <text:p text:style-name="P20">Moses reminded them that God had said that children, grandchildren, and even great-grandchildren could suffer for the sins of their parents; <text:span text:style-name="T5">(Deut. 5:9; Exodus 20:5).</text:span> Many sins that plague families today result from the sin and disobedience of their ancestors; <text:span text:style-name="T5">(Deut. 28:45, 46).</text:span> Anyone who turns to God can escape the sins of past generations; <text:span text:style-name="T5">(Ezekiel 18; Mark 3:27).</text:span></text:p>
      <text:p text:style-name="P20">Jesus came to set us free, and His covenant blessings and mercy are promised to a thousand generations; <text:span text:style-name="T5">(Deut. 7:9; 28:1, 2, 15).</text:span></text:p>
      <text:p text:style-name="P20">We can break the generation curse by claiming the blood of Jesus Christ. We can reverse the curse, turning into a blessing that will continue for generations to come. <text:span text:style-name="T5">The choice is ours!</text:span></text:p>
      <text:p text:style-name="P20"/>
      <text:p text:style-name="P20"/>
      <text:p text:style-name="P20"/>
      <text:p text:style-name="P20"/>
      <text:p text:style-name="P20"/>
      <text:p text:style-name="P20"/>
      <text:p text:style-name="P20"/>
      <text:p text:style-name="P20"/>
      <text:p text:style-name="P20"/>
      <text:p text:style-name="P21"><text:bookmark text:name="_k36udhnko3g5"/><text:soft-page-break/></text:p>
      <text:p text:style-name="P21"><text:bookmark text:name="_edwyd4a8htwt"/></text:p>
      <text:p text:style-name="P21"><text:bookmark text:name="_b0ruc838ulb4"/></text:p>
      <text:p text:style-name="P70"><text:bookmark text:name="_97jnnvx03voe"/><text:span text:style-name="T10">Armageddon –<text:line-break/></text:span><text:span text:style-name="T11"> </text:span><text:span text:style-name="T10">Petra</text:span></text:p>
      <text:p text:style-name="P9"><text:bookmark text:name="_svyc3qviqql6"/>Chapter 12</text:p>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60">(Revelation 9:14–16)</text:p>
      <text:p text:style-name="P61"><text:soft-page-break/>“Saying to the sixth angel which had the trumpet, Loose the four angels which are bound in the great river Euphrates.</text:p>
      <text:p text:style-name="P61">And the four angels were loosed, which were prepared for an hour, and a day, and a month, and a year, for to slay the third part of men.</text:p>
      <text:p text:style-name="P57"><text:span text:style-name="T12">And the number of the army of the horsemen were </text:span><text:span text:style-name="T13">two hundred thousand thousand</text:span><text:span text:style-name="T12">: and I heard the number of them.”</text:span></text:p>
      <text:p text:style-name="P20"/>
      <text:p text:style-name="P20"/>
      <text:p text:style-name="P20"/>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19"><text:bookmark text:name="_kx2fdn9f6noy"/>Petra</text:p>
      <text:p text:style-name="P25">(Mark 13:14)</text:p>
      <text:p text:style-name="P20"><text:soft-page-break/>“But when ye shall see the <text:span text:style-name="T5">abomination of desolation</text:span>, spoken of by Daniel the prophet, standing where it ought not, (let him that readeth understand,) then let them that be in <text:span text:style-name="T5">Judea flee to the mountains:</text:span>”</text:p>
      <text:p text:style-name="P20">Millions of troops marching through the dry Euphrates River toward the Middle East from the Orient and Muslim nations. The army was great, and they were ready for battle.</text:p>
      <text:p text:style-name="P20">In Scripture, <text:span text:style-name="T5">(Rev. 9:16–20)</text:span> describes them as horsemen, but in John’s primitive eye, the beasts looked like lions wearing armoured breastplates with fire and brimstone issuing from their mouths.</text:p>
      <text:p text:style-name="P20">Being in the 21st century, this could represent battle armoured tanks. The Apostle John, who experienced the vision of this war in the 1st century, tried to describe the vehicles which carried this great army.</text:p>
      <text:p text:style-name="P20">John was forecasting an armed invasion of the Middle East by communist China and its Asian allies along with many Muslim nations.</text:p>
      <text:p text:style-name="P20">I believe that the Apostle John saw in his vision depicted nuclear bombs, which spew fire, molten substances and radioactive material.</text:p>
      <text:p text:style-name="P20">This was unbelievable! A war to end wars. Words could not describe the bloodshed! Suffering, pain, and sorrow, and people terrified. <text:span text:style-name="T5">(Luke 21:25–27).</text:span></text:p>
      <text:p text:style-name="P20">The war of Armageddon was fierce, violent, and bloody. There was much blood shed along the Euphrates River and carnage. Swordsmen filled everywhere. In the valley of Megiddo there were 200 million (possibly upward of millions of infantry), Arabs, and Chinese.</text:p>
      <text:p text:style-name="P20">The Jews were fleeing Jerusalem and through God’s guidance, they were heading for Petra. Petra is an ancient city of stone ruins and caves, fifty miles south of the Dead Sea.</text:p>
      <text:p text:style-name="P20">There were magnificent and well-preserved monuments and in order to reach Petra, you entered through the mountains of Edom and through a narrow entrance—a short one mile journey—a gorge that existed 3,000 years ago. It is called the Siq.</text:p>
      <text:p text:style-name="P20">The elaborate carvings were well preserved more than 2,000 years ago! You know God had a plan for this ancient city thousands of years ago. He was going to save the Jews from the enemy. Is God in control? God promised the Jews that they would be saved in the last days and millions would give their lives to the Messiah. Yes! God had a plan, a promise to save His people, the apple of His eye!</text:p>
      <text:p text:style-name="P20">Could this ancient city have been preserved by God as Israel’s future hiding place? I believe so!</text:p>
      <text:p text:style-name="P20">There are thousands of dwellings inhabited for the children of God.</text:p>
      <text:p text:style-name="P20">I saw the 144,000 evangelists (Jews) fleeing to the caves and tombs nestled into the mountains of Edom. There were 12,000 Israelites from each of the twelve tribes. The antichrist announced to the world that he was God! And that’s when the 144,000 tribes of Judea flew into the mountains; (Matthew 24:16–22).</text:p>
      <text:p text:style-name="P20">God provided nourishment and housing in Petra for the remnant of Israel for the last 3½ years <text:soft-page-break/>of Great Tribulation during the time the antichrist received his power, and his throne, and great authority from satan. (Rev. 12:6, 14 and Rev. 12:14; Rev. 13:5).</text:p>
      <text:p text:style-name="P20">I heard this rumbling and violent shaking, and the earth swallowing up cities, towns and villages. This narrow opening in the Siq that journeyed to enter Petra was suddenly closed up from this gigantic earthquake. The 144,000 Jewish witnesses had travelled through there safely before the roaring and the rumbling had started. God was in control! Satan’s army was defeated.</text:p>
      <text:p text:style-name="P20">Petra, the rose-red city “half as old as time” is actually the place destined of God for the housing of the remnant of Israel during the last half of the Tribulation Hour.</text:p>
      <text:p text:style-name="P20">(Daniel 11:41). Scripture says; “these shall escape out of His hand, even Edom.” Petra is located in Biblical Edom in the Hashemite Kingdom of Jordan, located 169 miles southwest of Amman, the capital of the nation, and fifty miles south of the Dead Sea.</text:p>
      <text:p text:style-name="P20">In Isaiah 26:20–21, two portions of Scripture refer to the flight of the woman, the remnant of Israel, from Judea into the wilderness of Edom, for protection from the Antichrist until the “little moment,” or until the indignation (Tribulation Period) be overpast. (Mark 13:14).</text:p>
      <text:p text:style-name="P20">The remnant of Israel, “the apple of God’s eye”!</text:p>
      <text:p text:style-name="P71"><text:bookmark text:name="_bly63iafk07l"/></text:p>
      <text:p text:style-name="P71"><text:bookmark text:name="_5qr5w68opfmn"/></text:p>
      <text:p text:style-name="P71"><text:bookmark text:name="_7vj6eg5amqxd"/></text:p>
      <text:p text:style-name="P71"><text:bookmark text:name="_7kh2k15qsdb9"/></text:p>
      <text:p text:style-name="P71"><text:bookmark text:name="_xrfprcr8onb"/></text:p>
      <text:p text:style-name="P72"><text:bookmark text:name="_q8eriy98rsfw"/></text:p>
      <text:p text:style-name="P72"><text:bookmark text:name="_qr2r9j6vl7zu"/></text:p>
      <text:p text:style-name="P72"><text:bookmark text:name="_roufov53pcou"/></text:p>
      <text:p text:style-name="P72"><text:bookmark text:name="_fxh6uzjwtu39"/>The Lake of Fire</text:p>
      <text:p text:style-name="P73"><text:bookmark text:name="_jgozdrt7r67v"/><text:soft-page-break/>“The Worm That Never Dies”</text:p>
      <text:p text:style-name="Standard"/>
      <text:p text:style-name="P9"><text:bookmark text:name="_tdbe9x6or8p5"/>Chapter 13</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15"/>
      <text:p text:style-name="P15"/>
      <text:p text:style-name="P15"/>
      <text:p text:style-name="P15">(Revelation 20:10)</text:p>
      <text:p text:style-name="P23">“And the devil that deceived them was cast into the lake of fire and brimstone, where the <text:soft-page-break/>beast and the false prophet are, and shall be tormented day and night for ever and ever.”</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25">(Mark 9:44–48)</text:p>
      <text:p text:style-name="P20">“And if thy hand offend thee, cut it off: it is better for thee to enter into life maimed, than having two hands to go into hell, into the fire that never shall be quenched:</text:p>
      <text:p text:style-name="P64">Where their worm dieth not, and the fire is not quenched.</text:p>
      <text:p text:style-name="P20">And if thy foot offend thee, cut it off: it is better for thee to enter halt into life, than having two feet to be cast into hell, into the fire that never shall be quenched:</text:p>
      <text:p text:style-name="P64">Where their worm dieth not, and the fire is not quenched.</text:p>
      <text:p text:style-name="P20">And if thine eye offend thee, pluck it out: it is better for thee to enter into the kingdom of God with one eye, than having two eyes to be cast into hell fire:</text:p>
      <text:p text:style-name="P20"><text:span text:style-name="T6">Where their worm dieth not, and the fire is not quenched.</text:span>”</text:p>
      <text:p text:style-name="P71"><text:bookmark text:name="_9kgqji5lvakh"/>“The Worm That Never Dies”</text:p>
      <text:p text:style-name="P20"><text:soft-page-break/>For the ones that are left behind, and their hearts are hardened to even hear the Word of God, and by choice rather follow the antichrist and his deceitfulness; (II Thess. 2:10–12), let me just tell you a little about the Lake of Fire and warn the unbelievers of the eternal judgment that awaits them unless they repent of their sins, and turn to Jesus Christ for salvation.</text:p>
      <text:p text:style-name="P20">Let’s glimpse into this terrible place of punishment. The ones that do not repent during the seven year tribulation, and the ones that are still in their graves after the Rapture; after 1,007 years at the Great White Throne Judgment, they will be judged for their works, and thrown into the Lake of Fire. At the moment, the unbelievers that are dead are in a holding place called Hades (Hell). They will be there until the Great White Throne Judgment. Hades is not a pretty sight, but the Lake of Fire is where you will continue to burn forever. Is that where you want to go? Read carefully, and use your wisdom, and not the lusts of your flesh!</text:p>
      <text:p text:style-name="P20">The lusts of the world is from none other than satan himself! If you die to self, you die of flesh. Once you commit yourself to Jesus Christ, you will live in the Spirit of God.</text:p>
      <text:p text:style-name="P20">Jesus believed hell was a real place, and He taught its reality throughout His ministry. While teaching on the judgment awaiting the Gentiles, Jesus called hell “eternal fire” and “eternal punishment”; (Matthew 25:41, 46).</text:p>
      <text:p text:style-name="P20">Jesus made perhaps the most important statement when He said the unrighteous Gentile nations will hear this pronouncement of judgment: “Depart from Me, accursed ones, into eternal fire which has been prepared for the devil and his angels.” (Matthew 25:41).</text:p>
      <text:p text:style-name="P20">Unrepentant sinners will go to hell by their own choice, not by chance. People rejecting God and choosing evil is found in (Rev. 14:9–11). The angel issued this warning because people will have a choice as to whether they worship the Beast and receive his mark. If they choose to follow satan and his false Christ, they will suffer eternal torment. All because they choose to reject God and hold on to their sin.</text:p>
      <text:p text:style-name="P20">God warned, “because of your stubbornness and unrepentant heart, you are storing up wrath for yourself in the day of wrath and revelation of the righteous judgment of God,” (Romans 2:5).</text:p>
      <text:p text:style-name="P20">One of the agonies of hell is that every regret and painful memory will be fully and eternally remembered.</text:p>
      <text:p text:style-name="P20">Jesus said in (Mark 9:44–46, 48) that hell is a place where “their worm does not die, and the fire is not quenched.”</text:p>
      <text:p text:style-name="P20">The gnawing never stops because the life it is gnawing on is never consumed. Each person’s level of regret will be based on their former life. There will be differing degrees of punishment in hell, (Luke 12:47–49).</text:p>
      <text:p text:style-name="P20">It is the unending mental torment of hell—the agonizing mental churning of regret over the lost opportunities for salvation, the poor choices of life, even the eternal loss of other souls that the person should have helped to save. The rich man was in agony over the fact that his five brothers might also end up in hell (Luke 16:27–28). When Abraham told the rich man to remember the way life was for him before, nothing more needed to be said.</text:p>
      <text:p text:style-name="P20">In (Luke 16:23–31), the rich man was in immediate torment the moment he opened his eyes in hell. They will suffer intense, unrelieved torment from the fire of God’s wrath. I believe that part <text:soft-page-break/>of suffering will be the eternal desire for sin without the possibility of fulfillment; (Rev. 22:11).</text:p>
      <text:p text:style-name="P20">Hell will be the full expression of the sin nature that corrupted the human race and caused mankind to become alienated from God. Just as the rich man cried out for water to soothe his agony, the sin nature will cry out eternally for fulfillment—only there will be none! The worm will not die! The gnawing will always be there. I believe that hell is surrounded by the lake of fire. That’s why the rich man in Luke 16 was able to respond to his situation, and carry on an intelligent conversation with Abraham and Lazarus in heaven. In (Luke 16:23), the rich man could see Lazarus and Abraham far off in heaven. He could actually see the eternal life and joy he was missing.</text:p>
      <text:p text:style-name="P20">Imagine not only missing heaven because you rejected Christ and His offer of salvation, but being eternally reminded of what you missed because you turned away from Him. That would be an incredible moment!</text:p>
      <text:p text:style-name="P20">For the sufferers, the torment in seeing and knowing what they missed in heaven is painful. In (Proverbs 11:7), “When a wicked man dies, his expectation will perish.” God said in (Isaiah 48:22), “There is no peace for the wicked.” Sinners will be “locked in” to their sin.</text:p>
      <text:p text:style-name="P20">Just the mere mention of being in hell is horrifying! In fact, being left behind here after the Rapture will be devastating. Just to know God right now is a miracle. I just wish that people would believe in Him. He gives you so much peace and joy here on earth. I’m a witness to how great God really is. To not know Him is a tragedy. When you do not believe in Jesus Christ, there is no hope. I thank you, Lord, that I believe in you.</text:p>
      <text:p text:style-name="P20">I got taken away for a moment, but I wanted to express my feelings and love for Jesus Christ. He is my great comforter, especially now in writing this book. We’ll get back to our topic on hell and the lake of fire.</text:p>
      <text:p text:style-name="P20">God says in (Isaiah 66:24) that the corpses of those who rebelled against Him “shall be an abhorrence to all mankind.” This refers to the defeated enemies whose bodies have been set on fire and are being eaten by worms. This is the same phrase as Jesus used of hell in (Mark 9:44–48).</text:p>
      <text:p text:style-name="P20">The Bible says hell will be a loathsome, degrading, smelly place. Everybody will be a stench and a disgust to everyone around them.</text:p>
      <text:p text:style-name="P20">(Daniel 12:2) says the wicked will be resurrected to “disgrace and everlasting contempt.” They will be repulsed by everyone there, that no matter how many people are there, each person will be in a state of solitary confinement.</text:p>
      <text:p text:style-name="P20">In (Luke 16:26), Abraham told the rich man that there was “a great chasm” fixed between heaven and hell, with no possibility of bridging it.</text:p>
      <text:p text:style-name="P20">The great chasm here is the Lake of Fire that surrounds hell, making any escape impossible. The fire never goes out, and the worm never dies.</text:p>
      <text:p text:style-name="P20">This is excruciating! To live your eternal life in the Lake of Fire, and never to face death. <text:span text:style-name="T5">Terrifying!</text:span></text:p>
      <text:p text:style-name="P20">Truthfully, is that where you want to be?</text:p>
      <text:p text:style-name="P20"><text:soft-page-break/></text:p>
      <text:p text:style-name="P20"/>
      <text:p text:style-name="P20"/>
      <text:p text:style-name="P20"/>
      <text:p text:style-name="P20"/>
      <text:p text:style-name="P20"/>
      <text:p text:style-name="P20"/>
      <text:p text:style-name="P20"/>
      <text:p text:style-name="P21"><text:bookmark text:name="_l87snp29soy4"/></text:p>
      <text:p text:style-name="P21"><text:bookmark text:name="_nac6w9ih3djz"/></text:p>
      <text:p text:style-name="P21"><text:bookmark text:name="_186uy21hxtux"/></text:p>
      <text:p text:style-name="P21"><text:bookmark text:name="_65wzd0a85esc"/>The Wrath and The Judgments of God</text:p>
      <text:p text:style-name="P9"><text:bookmark text:name="_21p55rtd7j8g"/>Chapter 14</text:p>
      <text:p text:style-name="P20"/>
      <text:p text:style-name="P20"/>
      <text:p text:style-name="P20"/>
      <text:p text:style-name="P20"/>
      <text:p text:style-name="P20"/>
      <text:p text:style-name="P20"/>
      <text:p text:style-name="P20"/>
      <text:p text:style-name="P20"/>
      <text:p text:style-name="P20"/>
      <text:p text:style-name="P20"><text:soft-page-break/></text:p>
      <text:p text:style-name="P20"/>
      <text:p text:style-name="P20"/>
      <text:p text:style-name="P20"/>
      <text:p text:style-name="P20"/>
      <text:p text:style-name="P20"/>
      <text:p text:style-name="P26"/>
      <text:p text:style-name="P26"/>
      <text:p text:style-name="P26"/>
      <text:p text:style-name="P26">(Revelation 16:1)</text:p>
      <text:p text:style-name="P57"><text:span text:style-name="T8">“And I heard a great voice out of the temple saying to the seven angels, Go your ways, and </text:span><text:span text:style-name="T14">pour out the vials of the wrath of God upon the earth.</text:span><text:span text:style-name="T8">”</text:span></text:p>
      <text:p text:style-name="P20"/>
      <text:p text:style-name="P20"/>
      <text:p text:style-name="P20"/>
      <text:p text:style-name="P20"/>
      <text:p text:style-name="P20"/>
      <text:p text:style-name="P20"/>
      <text:p text:style-name="P20"/>
      <text:p text:style-name="P20"/>
      <text:p text:style-name="P20"/>
      <text:p text:style-name="P20"><text:soft-page-break/></text:p>
      <text:p text:style-name="P20"/>
      <text:p text:style-name="P20"/>
      <text:p text:style-name="P20"/>
      <text:p text:style-name="P20">I heard this voice coming from above, and when I looked up, I saw this angel holding the Gospel proclaiming to every nation, tribe, language and people, saying in a very loud voice, “Fear God and give Him glory, because the hour of His judgment has come. Worship Him who made the heavens, the earth and the sea.” When I saw this angel announcing to the entire world, I realized salvation was for everyone! Any person of any nation that called upon the name of the Lord would be saved! <text:span text:style-name="T5">Hallelujah!</text:span> (Rev. 14:6,7)</text:p>
      <text:p text:style-name="P20">This second angel followed and said, “Fallen! Fallen is Babylon the Great which made all the nations drink the maddening wine of her adulteries.” (Rev. 14:8). In other words, this entire New World Order which was worshipping the beast, the antichrist, the second person of the unholy trinity was called “Babylon”. She was named “Babylon” because of her wickedness, immorality, and violence, all nations becoming one, forming this great Babylon.</text:p>
      <text:p text:style-name="P20">I heard a third angel with a loud voice; “If anyone worships the beast and his image and receives his mark in the forehead or in the hand, he too will drink of the wine of God’s fury, and tormented with burning sulphur in the presence of the holy angels and the Lamb of God!</text:p>
      <text:p text:style-name="P20">There will be no rest day or night for those who worship the beast and his image or anyone who receives his mark.</text:p>
      <text:p text:style-name="P20">Then I heard this great voice say,</text:p>
      <text:p text:style-name="P20">“Blessed are the dead who die in the Lord from now on, they will rest from their labour, for their deeds will follow them.”</text:p>
      <text:p text:style-name="P20">Even though we have to endure to the end, we will have eternal life with Jesus Christ our Lord.</text:p>
      <text:p text:style-name="P25">I will choose eternal life! I hope you will also.</text:p>
      <text:p text:style-name="P20">I noticed that the people who had taken the mark of the beast “666” were breaking out with ugly painful sores. They were in terrible pain from these festering flesh eating sores, and it seemed to be spreading only in the ones that were worshipping the beast.</text:p>
      <text:p text:style-name="P20">I knew in <text:span text:style-name="T5">Rev. 16:2–20</text:span>, these were part of the seven bowls of God’s wrath on earth.</text:p>
      <text:p text:style-name="P20">The whole world had changed! The water of the sea had turned to blood, and every living creature in the sea died. Even the rivers and springs had become blood. These were definitely God’s judgments. It is written in the Holy Scriptures, and every one of them came true; why do we not believe? It’s all written down in God’s Word! So many still did not believe. Talk about hardened hearts, so many refused to believe the Holy Bible. They were so deceived by Satan and his demonic angels.</text:p>
      <text:p text:style-name="P20">The sun had increasingly gotten so intense, the unbelievers were scorched and seared. They <text:soft-page-break/>hated God, and cursed His name even though they knew these plagues were from His wrath. Yet they absolutely refused to repent and glorify Him. They were prideful and stubborn.</text:p>
      <text:p text:style-name="P20">The sun did not burn the ones that God had sealed. He cried out to the unbelievers to call upon the name of the Lord and they would be saved. They would not have to suffer the plagues or the intense heat, but they refused to listen and cursed God in heaven. They did not want to repent of their sins. Once they had taken the mark of the beast, there was no turning back, no second chance! They had the final invitation of the “Blessed Hope” but refused to listen. Their hearts were stone cold. They believed their messiah was going to rescue them. They were greatly deceived! Their messiah was the antichrist.</text:p>
      <text:p text:style-name="P20">The whole world plunged into darkness, and the ones that took the mark “666” gnawed their tongues in agony, and cursed the Lord of Heaven because of their pain and sores.</text:p>
      <text:p text:style-name="P20">Even in total darkness, you would think they would turn to Jesus Christ with all the preachers giving testimony, and all Scriptures in prophecy coming true, but Satan was working extremely hard in his last days, and he was succeeding! This time was very, very short. Don’t ever think that Satan is not alive. He lives for his power to control and deceive.</text:p>
      <text:p text:style-name="P20">Satan is very subtle in his maneuvers, he’s sneaky like a snake! He comes as an angel of light. (II Cor. 11:14). I should not give him credit, but I’m grounded in God’s Word, and “greater is He that lives in me than he that is in the world.” (I John 4:4).</text:p>
      <text:p text:style-name="P20">The River Euphrates was dried up for the troops of the Orient to march through. I saw the dams close up, no water was flowing! Everything was so dry. This had to be one of the bowls of God’s wrath. (Rev. 16:12).</text:p>
      <text:p text:style-name="P20">I heard a loud voice from heaven saying, <text:span text:style-name="T5">“It is finished!”</text:span> Then came flashes of lightning, thunder and a severe earthquake. It was tremendous, like no other!</text:p>
      <text:p text:style-name="P20">The city of Babylon split into three parts, swallowing up cities, buildings, people. Everything was collapsing, what horror!</text:p>
      <text:p text:style-name="P20">All islands and mountains disappeared in minutes all over the world; not one could be found. (Rev. 16:20). Huge hail, about <text:span text:style-name="T5">100 lbs. each</text:span>, fell upon men crushing them. The plague was so great, they cursed the Lord above. They hated God!</text:p>
      <text:p text:style-name="P20">Babylon was in this New Age Movement all over the world. With the New World Order and one world religion, the entire universe was in dire deception!</text:p>
      <text:p text:style-name="P20">They were worshipping little gods of their own liking. The laws they continued in, were self-gratifying to fit their own purposes.</text:p>
      <text:p text:style-name="P20">Affluent people were living a life of luxury since they took the mark of the beast, which was a small microchip embedded in their hand; (<text:span text:style-name="T5">Revelation 6:6</text:span>). They were enjoying their riches, drugs, crime and immorality. They worshipped their new found leader known as the antichrist. They followed this New World Order and one world government religion.</text:p>
      <text:p text:style-name="P20">Little did they realize the judgments and wrath of God! Then came the judgments!</text:p>
      <text:p text:style-name="P20">Businesses all over the world were bankrupt. Merchants were weeping over their loss of <text:soft-page-break/>businesses, cargoes of gold, silver, precious stones and pearls, fine linen, silks, costly wood, ivory, chrome, iron, marble, spices, wine, olive oil, flour, wheat, cattle and sheep, horses, and bodies and souls of men. All gone.</text:p>
      <text:p text:style-name="P20">All riches and splendor vanished, never to recover again.</text:p>
      <text:p text:style-name="P20">The people were terrified, tormented and mourned and cried out. In just one hour, in other words, in a very short time, great wealth had been brought to ruin.</text:p>
      <text:p text:style-name="P20">How could this happen! This leader that came out of the European (Union) sits on the throne in Jerusalem, promised us great things to come! A New World Order, a one world religion, he promised us a great future if we would take the mark “666.” And now businesses have folded up, there’s no more buying, trading, selling. Whatever happened to all these promises?</text:p>
      <text:p text:style-name="P20">But we are still going to follow this new leader, we believe in him, he has shown us great and miraculous signs, we will listen to him, and obey his every command! He is our god. This great city of Babylon had fallen, but we will still believe in this new found world leader.</text:p>
      <text:p text:style-name="P20">Even though they believed in this New World Order leader, the people were in anxiety and despair! This was happening worldwide, in all nations.</text:p>
      <text:p text:style-name="P20">Crying out in distress and grief: this great city of Babylon that had wealth fine linen, purple and scarlet, gold, precious gems. In such a short time, they were in ruins. It was utterly painful.</text:p>
      <text:p text:style-name="P20">Every sea captain and sailors carrying cargo, trading merchandise in the sea were weeping and mourning and all cried out, “This fine and great city that had so much wealth in trading merchandise, fine gold, cattle and fine silks, we were made rich through her wealth and just suddenly it’s all gone.” Never to be again!</text:p>
      <text:p text:style-name="P20">They were shocked, in awe and confused. They cried out;</text:p>
      <text:p text:style-name="P20">I saw way up in the heavens, this huge boulder, it looked like an asteroid hurtling through the sky and fell right into the sea, destroying many cities where they disappeared right into the sea. Horrific!</text:p>
      <text:p text:style-name="P20">Everything came to an end! There was no more musicians, no workman of any trade, no merchants, no activity, no lights; not even one, never to be found again. This was devastating.</text:p>
      <text:p text:style-name="P20">“My Lord, my Lord, where are you? Why have you forsaken us?”</text:p>
      <text:p text:style-name="P20">The end of the world had come—</text:p>
      <text:p text:style-name="P64">(it’s not the end of the world, it’s the end of this age.)</text:p>
      <text:p text:style-name="P20">At the end of the seven year tribulation, Jesus Christ appears in great Armageddon, descending from heaven, setting His foot on the Mount of Olives in great glory. His presence was magnificent!! (Zech. 14:4–9).</text:p>
      <text:p text:style-name="P20">Every eye and every mouth, good or bad, actually saw Him and bowed to His greatness. They confessed that Jesus Christ was Lord; (Phil. 2:10,11).</text:p>
      <text:p text:style-name="P20">Can you imagine seeing Jesus Christ appearing before your eyes? Scripture says that every <text:soft-page-break/>eye shall see Him! All nations, kindreds, tongues, people all over the entire world. We will finally meet our great Saviour.</text:p>
      <text:p text:style-name="P20">Unbelievers that have taken the mark of the beast are bowing down to the Lord and unbelievably confessing that Jesus Christ is Lord, but tragically there is no turning back to those who have taken the mark of the beast. They are eternally doomed.</text:p>
      <text:p text:style-name="P20">How shocking and horrifying! No second chance for those whose hearts were hardened.</text:p>
      <text:p text:style-name="P20">Suddenly, there was a great earthquake, unlike any before!</text:p>
      <text:p text:style-name="P20">This world will only get worse and violence, crime, rape, murder, drugs, weather patterns, diseases will intensify as a woman in labour; (1 Thess. 5:3).</text:p>
      <text:p text:style-name="P20">Before it’s too late, consider giving your life to Jesus Christ, and He will give you the seal of the Holy Spirit. He will save you from eternal fire, and you will have eternal life, and live and reign with Him forever. He will forgive your sins, never to remember them ever again, (Hebrews 8:12).</text:p>
      <text:p text:style-name="P20">God does not want one to perish, but to have eternal life, and He has given you the promise of “the Blessed Hope” in the 7 year tribulation in Acts 2:21 and Joel 2:32. That is God’s promise, and He will not break one, not even one.</text:p>
      <text:p text:style-name="P20">God will give you strength and peace to endure all tribulations until the end. He is the only true and great God!</text:p>
      <text:p text:style-name="P20">If you do not meet the Lord as Saviour, you will meet the Lord as Judge.</text:p>
      <text:p text:style-name="P20">Choose eternal life, there’s a wonderful future ahead.</text:p>
      <text:p text:style-name="P20">All the people listed in verse 8 are not going to be in the Holy City. They are going to be in the Lake of Fire.</text:p>
      <text:p text:style-name="P20">In order to get into the Holy City, we have to make a reservation. You put your trust in Jesus Christ as your personal Saviour, and when you do, you have to do it in the here and now. You do not die, and after you die have an opportunity to make up your mind; you do not get that chance again. When you die, it is already set in concrete where you are going to spend eternity. It will be written in stone.</text:p>
      <text:p text:style-name="P20">That is why, if you want to go to heaven, you have to make a reservation to go there now!</text:p>
      <text:p text:style-name="P20">That is what the Bible says; today is the day of salvation. Now is the moment. (At the time of this reading) when you need to believe that Jesus Christ died for our sins, (you and me), and rose again on the third day. He is present now and He is alive forever more.</text:p>
      <text:p text:style-name="P20"/>
      <text:p text:style-name="P20"/>
      <text:p text:style-name="P20"/>
      <text:p text:style-name="P20"/>
      <text:p text:style-name="P20"><text:soft-page-break/></text:p>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74"><text:bookmark text:name="_9qvrrt6hbmhr"/></text:p>
      <text:p text:style-name="P74"><text:bookmark text:name="_2atdv6i1ua3e"/></text:p>
      <text:p text:style-name="P74"><text:bookmark text:name="_w1n7mdvwo44z"/></text:p>
      <text:p text:style-name="P74"><text:bookmark text:name="_8d4ripsxe6qt"/>The One Thousand Year Reign and The New Jerusalem</text:p>
      <text:p text:style-name="P47"><text:bookmark text:name="_gi1g1vb4890u"/><text:soft-page-break/>Chapter 15</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75">(Revelation 20:4)</text:p>
      <text:p text:style-name="P76">“I saw thrones, and they sat upon them, and judgment was given unto them: and I saw the souls of them that were beheaded for the witness of Jesus, and for the word of God, and which had not worshipped the beast, neither his image, neither had received his mark upon their foreheads, or in their hands, and they lived and reigned with Christ a thousand years.”</text:p>
      <text:p text:style-name="P77"/>
      <text:p text:style-name="P78"><text:soft-page-break/></text:p>
      <text:p text:style-name="P75">(Revelation 21:2, 10)</text:p>
      <text:p text:style-name="P76">“And I John saw the holy city, new Jerusalem, coming down from God out of heaven, prepared as a bride adorned for her husband.”</text:p>
      <text:p text:style-name="P76">“And he carried me away in the spirit to a great and high mountain, and shewed me that great city, the holy Jerusalem, descending out of heaven from God.”</text:p>
      <text:p text:style-name="P20"/>
      <text:p text:style-name="Standard"/>
      <text:p text:style-name="Standard"/>
      <text:p text:style-name="Standard"/>
      <text:p text:style-name="Standard"/>
      <text:p text:style-name="Standard"/>
      <text:p text:style-name="Standard"/>
      <text:p text:style-name="Standard"/>
      <text:p text:style-name="Standard"/>
      <text:p text:style-name="Standard"/>
      <text:p text:style-name="P20">As we can see with the events that is happening in this seven year tribulation, is coming to an end, endure, and God will give you the strength that you need to die for Him and enter the one thousand year reign, and to live in the New Jerusalem forever!</text:p>
      <text:p text:style-name="P20">Whether we are martyred or not, remember His promises, He will give you the strength and courage. Hold on to the Blessed Hope.</text:p>
      <text:p text:style-name="P20">If we endure till the end, we will enter the Millennium and serve Him as kings, priests, ministers in high places. In searching through the Holy Scriptures, these are promises from God Himself.</text:p>
      <text:p text:style-name="P20">We are also going to praise, worship and sing in the Millennium. We are going to fellowship and share besides having responsibilities and minister as we rule the earth and function in the true sense of a servant of God.</text:p>
      <text:p text:style-name="P20">We will be in a celestial realm, and with our glorified bodies, we will be able to travel as fast as the speed of light. Isn’t it going to be wonderful?</text:p>
      <text:p text:style-name="P20">We can have peace, and joy, and hope in the future. <text:span text:style-name="T5">Amen!</text:span></text:p>
      <text:p text:style-name="P20">When we reign with Christ for a thousand years, we will be kings and priests to rule over the earth, to assist God in reaching the nations and securing His people. We are the church <text:soft-page-break/>members, the bride of Christ, His saints; (Rev. 2:26; &amp; Matthew 24:14).</text:p>
      <text:p text:style-name="P20">We, the Church, have a two-fold ministry: to preach the message of salvation, before the Rapture of the Church, and also during the Millennium. That’s the ultimate ministry; (Rev. 10:11).</text:p>
      <text:p text:style-name="P20">“And he said unto me, Thou must prophesy again before many peoples, and nations, and tongues, and kings.”</text:p>
      <text:p text:style-name="P20">God’s saints are ambassadors for Christ, we shall inherit the earth; (Psalms 37:11; Matthew 5:5–12).</text:p>
      <text:p text:style-name="P20">God will put us in different levels of ministry according to our talents, and how we served God when we were here on earth. The more talents He trusted us with to carry them out, we will be rewarded at the Bema Seat of Christ after the Rapture, so hold steadfast to your crowns so you will be able to receive your highest reward, for what you do for Almighty may not apply today. Stay firm and be courageous till the end!</text:p>
      <text:p text:style-name="P20">Then I saw the New Jerusalem, it was absolutely breathtaking in its beauty. I knew for sure that I was in Heaven. Words could not describe just how beautiful this city was. It was captivating! “Eyes have not seen, ears have not heard the things that God has prepared for them that love Him;” (1 Cor. 2:9).</text:p>
      <text:p text:style-name="P20">When I looked around, the city was like something I have never seen before, it was magnificent! The colours were bright, brilliant and very prominent. There were beautiful birds flying about in splendor, and tamed wild animals prowling around the city.</text:p>
      <text:p text:style-name="P20">If you could imagine what the Garden of Eden looked like way back in Genesis, this was beyond describing. Even the flowers were ones that I had never seen before. Intense, brilliant and brightness! The pearly gates were always open, and there was a beautiful glow around New Jerusalem. There would be no more darkness, no more night. The layers of precious stone were pure and brilliant in the foundations. The sky was a beautiful blue and the luscious green grass and trees were overwhelming. What beauty!</text:p>
      <text:p text:style-name="P20">When the one thousand year reign is over, then God will judge the unbelievers at the Great White Throne Judgment! How sad!</text:p>
      <text:p text:style-name="P20">I saw a new heaven, a new earth and a new city, the city of New Jerusalem. There was no more death, tears, mourning, pain or crying. There was laughter, contentment, pleasure and so much joy, it was so wonderful.</text:p>
      <text:p text:style-name="P20">In scanning over the earth, I saw no oceans or lakes. Everything was new! Imagine, no more bodies of water, it seemed so strange.</text:p>
      <text:p text:style-name="P20">The city of Jerusalem is entered through twelve pearly gates and I saw the names of the twelve tribes of Israel inscribed, and the great wall glittered like a diamond bracelet; (Rev. 21:14).</text:p>
      <text:p text:style-name="P20">The walls measured 250 feet high, and the gates were left opened at all times. Just think, we have access to the city at all times. We can pass through them at any time.</text:p>
      <text:p text:style-name="P20">The foundation is layered of precious gems of jasper stone, sapphire, chalcedony, emerald, <text:soft-page-break/>sardonyx, chrysolyte, beryl, topaz, chrysoprasus, jacinth and amethyst.</text:p>
      <text:p text:style-name="P20">It will be magnificent, and beautiful. Words will never be able to put it in words. It will be an absolutely gorgeous, splendid city.</text:p>
      <text:p text:style-name="P20">Then I looked at the streets, they were pure gold, they looked transparent in appearance. The light was shining through them. I was in awe!</text:p>
      <text:p text:style-name="P20">Eyes have not seen nor ears heard. Nor we, fathom nor imagine the things that God has prepared for those of us that love Him.</text:p>
      <text:p text:style-name="P20">Just to have a glimpse into the future and see this vision, what a wonderful blessing!</text:p>
      <text:p text:style-name="P20">Make a reservation now, today is the day of Salvation! Don’t miss this wonderful invitation to invite Jesus Christ into your life. You will have eternal life, and live in this beautiful city.</text:p>
      <text:p text:style-name="P20"/>
      <text:p text:style-name="Standard"/>
      <text:p text:style-name="P79"><text:bookmark text:name="_vndtty4k4foz"/></text:p>
      <text:p text:style-name="P79"><text:bookmark text:name="_paxf0z3vocnw"/></text:p>
      <text:p text:style-name="P79"><text:bookmark text:name="_ixm44hfmkevl"/></text:p>
      <text:p text:style-name="P79"><text:bookmark text:name="_kosdcf3x609u"/>Stay Faithful Til The End</text:p>
      <text:p text:style-name="P9"><text:bookmark text:name="_w8xdbuboq897"/>Chapter 16</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oft-page-break/></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75">(Matthew 24:14)</text:p>
      <text:p text:style-name="P76">“And this gospel of the kingdom shall be preached in all the world for a witness unto all nations; and then shall the end come.”</text:p>
      <text:p text:style-name="P75">(Isaiah 59:1)</text:p>
      <text:p text:style-name="P76">“Behold, the Lord’s hand is not shortened, that it cannot save, neither his ear heavy, that it cannot hear.”</text:p>
      <text:p text:style-name="P75">(John 9:24,25)</text:p>
      <text:p text:style-name="P76">“Then again called they the man that was blind, and said unto him, Give God the praise: we know that this man is a sinner.</text:p>
      <text:p text:style-name="P76">He answered and said, Whether he be a sinner or no, I know not; one thing I know, that, whereas I was blind, now I see.”</text:p>
      <text:p text:style-name="P58"><text:soft-page-break/></text:p>
      <text:p text:style-name="P58"/>
      <text:p text:style-name="P58"/>
      <text:p text:style-name="P58"/>
      <text:p text:style-name="P58"/>
      <text:p text:style-name="P58"/>
      <text:p text:style-name="P59"/>
      <text:p text:style-name="P20">If you read this novel, <text:span text:style-name="T5">“The Moment After The Rapture,”</text:span> whether it be in written form or if it’s published, this is God’s Word, it’s the truth, believe the Holy Scriptures, read them for yourselves (you will be living out these visions right before your eyes)! What do you have to lose? Your salvation and your destiny, your eternal life.</text:p>
      <text:p text:style-name="P20">Read this vision, absorb it, meditate on it, and believe it’s the Word of God. Accept Jesus Christ as your personal Saviour, and you will be saved! This is the final invitation in the seven year tribulation.</text:p>
      <text:p text:style-name="P20">Do not take the mark of the beast “666” no matter what the New World Order antichrist promises. He breaks all his promises, and will deceive you many times over. He comes in like a roaring lion, and he will devour you in such a subtle and deceiving way (1 Peter 5:8). Especially through the New Age Movement! Be alert, he has many schemes and promises.</text:p>
      <text:p text:style-name="P20">Remember, once you take the mark of the beast, it will be too late, there’s no turning back. <text:span text:style-name="T5">Never!</text:span></text:p>
      <text:p text:style-name="P20">Even though you do not take the mark and have accepted Jesus Christ as your Saviour, He will put a seal on your forehead. You will be protected from many plagues and diseases. Even though you cannot buy, sell, eat or have shelter, God will give you the strength to endure until the end. God will protect and shield you in many situations and you will feel His presence and His guidance. Spread the Gospel to all four corners of the world. God does not want one to perish, but all to come to repentance. (II Peter 3:9)</text:p>
      <text:p text:style-name="P20">So fight the good fight of faith, stand firm, strong, and be encouraged to speak the Kingdom of God!</text:p>
      <text:p text:style-name="P20">God is real, He is alive and He will never forsake you! Trust and believe in His Word. These are promises and He will never break a promise.</text:p>
      <text:p text:style-name="P25">Just think Eternal Life!</text:p>
      <text:p text:style-name="P64">What an invitation……</text:p>
      <text:p text:style-name="P20"><text:soft-page-break/>Unbelievers have no hope in their destiny, but we have eternal life through the blessed hope.</text:p>
      <text:p text:style-name="P20">God said He would pour out His Spirit in the last days on all.</text:p>
      <text:p text:style-name="P20">This will be the greatest revival in history! Not only the 144,000 evangelist Jews, and the two witnesses, but also His Spirit will be in us that call upon the name of the Lord, and we will prophesy.</text:p>
      <text:p text:style-name="P20">This great outpouring of the Holy Spirit will spread throughout the 7 year tribulation hour, and will be a witness of the testimony of Jesus Christ.</text:p>
      <text:p text:style-name="P25">(Acts 2:17–18)</text:p>
      <text:p text:style-name="P20">“And it shall come to pass in the last days, saith God, I will pour out of my Spirit upon all flesh: and your sons and your daughters shall prophesy, and your young men shall see visions, and your old men shall dream dreams:</text:p>
      <text:p text:style-name="P20">(And on my “servants” and on my “handmaidens” I will pour out in those days of my Spirit, and they shall prophesy.” <text:span text:style-name="T6">(If Joni Andersen is a layperson)</text:span></text:p>
      <text:p text:style-name="P20">The greatest outpouring of God’s Spirit will be in us to spread the Gospel and share with others along our journey.</text:p>
      <text:p text:style-name="P20">God’s Word says that you are not to change the Words of Scripture, to read what you want to hear, for if you do, you will be destined to suffer the plagues in the 7-year tribulation; <text:span text:style-name="T6">(Revelation 22:18–19).</text:span> God describes the plagues of this book, in verse 18, and this book is the Book of Revelation.</text:p>
      <text:p text:style-name="P20">God also offers a blessing for those who are obedient to His Word in prophecy, and to believe each and every Word (of God’s warnings); <text:span text:style-name="T6">(Revelation 22:7).</text:span></text:p>
      <text:p text:style-name="P20">He is coming soon. <text:span text:style-name="T5">Watch!</text:span></text:p>
      <text:p text:style-name="P20">May God have mercy on your souls, and help you to study His Word as never before, so that His plans and His ways may become the ultimate reality in your life.</text:p>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text:soft-page-break/></text:p>
      <text:p text:style-name="P59"/>
      <text:p text:style-name="P59"/>
      <text:p text:style-name="P59"/>
      <text:p text:style-name="P59"/>
      <text:p text:style-name="P59"/>
      <text:p text:style-name="P59"/>
      <text:p text:style-name="P59"/>
      <text:p text:style-name="P59"/>
      <text:p text:style-name="P11"><text:bookmark text:name="_4o5qigwpxofp"/></text:p>
      <text:p text:style-name="P11"><text:bookmark text:name="_a9v16mz6nxp1"/></text:p>
      <text:p text:style-name="P11"><text:bookmark text:name="_84at2xthg2gz"/></text:p>
      <text:p text:style-name="P11"><text:bookmark text:name="_qq6gzrrvg7z5"/></text:p>
      <text:p text:style-name="P11"><text:bookmark text:name="_bi90d7x98t5l"/>Conclusion</text:p>
      <text:p text:style-name="P9"><text:bookmark text:name="_jzcqix6gju9w"/>Chapter 17</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oft-page-break/></text:p>
      <text:p text:style-name="Standard"/>
      <text:p text:style-name="Standard"/>
      <text:p text:style-name="Standard"/>
      <text:p text:style-name="Standard"/>
      <text:p text:style-name="Standard"/>
      <text:p text:style-name="Standard"/>
      <text:p text:style-name="P20">In closing, I pray for the ones that will be left behind to face the seven year tribulation. Please take time to listen to the ones that tell you about Jesus.</text:p>
      <text:p text:style-name="P20">Jesus, God’s son is the one coming back to judge this world. He was the only One that shed His blood to cover our sins. Jesus paid the price; (John 5:22–23).</text:p>
      <text:p text:style-name="P20">It would have been wonderful if the people had listened to God in the beginning, and obeyed the Ten Commandments, but it was not to be. He had a free choice to choose what God we were going to worship and serve.</text:p>
      <text:p text:style-name="P20">You have your “final invitation” to accept Jesus Christ as your personal Saviour today or right after the Rapture. Please take heart to the words written in this book. They are powerful, and most of all true. Don’t be as Lot’s wife did, “she looked back” after God told her not to; (Genesis 19:26). She became a pillar of salt! This is what will happen to us if we “look back.” We will go into eternal damnation. Don’t look back to your evil ways or the things of the world.</text:p>
      <text:p text:style-name="P20">I personally lived in sin for many years, but when I became a truly “born again” Christian, I was instantly transformed by the power of God. I meditated in the Word renewing the inner man day-by-day, (II Cor. 4:16). Even though we all have fallen short of the glory of God, He renews our spirit day-by-day, being a doer of the Word and not a hearer only. We’re only deceiving ourselves! (James 1:22).</text:p>
      <text:p text:style-name="P20">I hope and pray that this Book enables you to be lead by the Spirit of God. Commit your life to Jesus Christ as your Lord and Saviour.</text:p>
      <text:p text:style-name="P20">Let the Spirit of God direct and guide you into all truth. He will be there for you and He will never forsake you. You have great promises written down in these manuscripts. Believe every Word in the Holy Bible. God loves each and every one of us. He wants not one to perish, but to come to repentance.</text:p>
      <text:p text:style-name="P20">Accept His final Invitation, and <text:span text:style-name="T5">“don’t look back!”</text:span></text:p>
      <text:p text:style-name="P20">Believe the promises in (Hebrews 6:12)—</text:p>
      <text:p text:style-name="P64">“That ye be not slothful, but followers of them who through faith and patience inherit the promises.”</text:p>
      <text:p text:style-name="P25">Remember these words!</text:p>
      <text:p text:style-name="P20">These manuscripts were inspired by three young women; one at my Bible study on Revelation, giving her a detailed description of the Rapture; the other two reading a book &amp; a video on the Rapture. God had a plan and these three women were part of His great plan to inspire me to <text:soft-page-break/>write about the “latter days.” Just think what God could do to the entire world? It’s amazing how God works through other people to form a perfect circle.</text:p>
      <text:p text:style-name="P20">At this moment, my friend, <text:span text:style-name="T5">(in the beginning of this novel)</text:span> has not given her life to Jesus Christ, but if the Rapture occurs momentarily, I pray that she has committed herself to the Lord, and that she will go up in the Rapture. Only God truly knows her heart!</text:p>
      <text:p text:style-name="P20">I know that God will honour these manuscripts, and they will enter into the hands of the righteous, and I hope to hear God say; <text:span text:style-name="T5">“Well done, thou good and faithful servant.”</text:span></text:p>
      <text:p text:style-name="P20">If anyone reads these manuscripts, they will be blessed, and if anyone commits their life to Jesus Christ as their personal Saviour, they will have eternal life. That’s a promise.</text:p>
      <text:p text:style-name="P25">Choose Eternal Life!</text:p>
      <text:p text:style-name="P20">After four years of writing these two manuscripts, I knew deep within my heart that they were really for after the Rapture.</text:p>
      <text:p text:style-name="P20">People do not want to read or even hear about the latter days. They still turn a deaf ear, and not heeding to God’s warning. They do not want to hear the truth.</text:p>
      <text:p text:style-name="P20">The Laodicean “last day” lukewarm church are going about their business as though nothing will happen, but suddenly, in a moment, millions will vanish off the face of the earth. It will be a terrific moment in history!</text:p>
      <text:p text:style-name="P20">God is coming back sooner than people expect; to judge these people in this last and dying world that have turned away from God’s Ten Commandments. God is angry and His wrath is closer than we realize. God does not forget! He may be slack in His “Second Coming,” but that’s only so none will perish. He is patient and He has shown this world so many signs to His return, but this lost world has turned their backs on Him.</text:p>
      <text:p text:style-name="P20">Remember the Israelites in Egypt? They turned away from God and the Ten Commandments that were given to Moses on Mt. Sinai, <text:span text:style-name="T6">(written on the 2 tablets)</text:span> and they worshipped the golden calf. Because of their wickedness, they wandered in the desert for forty years and that entire generation died. They never returned to their promised land because of their disobedience and idol worship. God does not forget!</text:p>
      <text:p text:style-name="P20">I feel within my Spirit that God revealed to me that I was to close up these three manuscripts until the beginning of the end, as in Daniel 12:4.</text:p>
      <text:p text:style-name="P25">(Daniel 12:4)</text:p>
      <text:p text:style-name="P64">“But thou, O Daniel, shut up the words, and seal the book, even to the time of the end: many shall run to and fro, and knowledge shall be increased.”</text:p>
      <text:p text:style-name="P20">At the time of the Seven Year Tribulation, millions of people will be opened to hear, and to listen closely to the words of my three manuscripts. Then the Rapture occurs, then they will “wake up,” but oh! so sad as they had an opportunity to hear what was told upon my Spirit, revealed to me by God, and they did not want to listen and take heed. How my heart aches for this religious but lost and dying world. God, please forgive your people and have mercy upon their souls; they do not know!</text:p>
      <text:p text:style-name="P20"><text:soft-page-break/>Help me Lord to be patient at a time when the world is in upheaval. Satan is so mighty in his evil ways; we have to fight every inch of the way and this spiritual warfare is beyond words; it’s a fight to the finish, but I will finish the race that you have called and laid before me, maybe not in my time, but as in Daniel’s days, You told him to seal up the book until the vision was given to John on the Isle of Patmos.</text:p>
      <text:p text:style-name="P20">many generations after Daniel. I have finished the race that You have set before me. I have faithfully obeyed Your commandments, and even though I am still sinful, I have tried to be blameless, and through many years I have truthfully thirsted for the knowledge of Revelation. You promised You would never forsake me, and You never did, even though I had so many issues with spiritual warfare with the enemy. I knew I was a conqueror through Jesus Christ, my closest friend.</text:p>
      <text:p text:style-name="P20">As I am writing this in between many tears, You revealed this Scripture before me in Isaiah.</text:p>
      <text:p text:style-name="P25">(Isaiah 65:24)</text:p>
      <text:p text:style-name="P20">“And it shall come to pass, that before they call (<text:span text:style-name="T5">TRIBULATION SAINTS</text:span>) I will answer; and while they are yet speaking, I will hear.”</text:p>
      <text:p text:style-name="P20">Thank you God, for choosing me from my mother’s womb. I will be forever and eternal grateful.</text:p>
      <text:p text:style-name="P25">John 3:16–17)</text:p>
      <text:p text:style-name="P20">“For God so loved the world, that he gave his only begotten Son, that whosoever believeth in him should not perish, but have everlasting life.”</text:p>
      <text:p text:style-name="P20">“For God sent not his Son into the world to condemn the world; but that the world through him might be saved.”</text:p>
      <text:p text:style-name="P20">Death to the believer leads only to eternal life. Jesus said:</text:p>
      <text:p text:style-name="P25">(John 11:26)</text:p>
      <text:p text:style-name="P20">“And whosoever liveth and believeth in me shall never die. Believest thou this?”</text:p>
      <text:p text:style-name="P20">Your last breath here on earth is your first breath in eternity.</text:p>
      <text:p text:style-name="P25">Come Lord Jesus.</text:p>
      <text:p text:style-name="P20">Many years ago, I came across this poem in Palm Springs, California in 1967. These words I cherished for many years as I felt deep within my heart this poem was meant for me. I wrote this in Old English script.</text:p>
      <text:p text:style-name="P20"><draw:rect text:anchor-type="as-char" style:rel-width="100%" draw:z-index="1" draw:name="Shape2" draw:style-name="gr1" draw:text-style-name="P53" svg:width="0.0012in" svg:height="0.0213in"><text:p/></draw:rect></text:p>
      <text:p text:style-name="P71"><text:bookmark text:name="_y6wioh6iz3ss"/>“Slow Me Down Lord”</text:p>
      <text:p text:style-name="P25">Slow me down Lord,</text:p>
      <text:p text:style-name="P20">Ease the pounding of my heart<text:line-break/><text:soft-page-break/> by the quieting of my mind.<text:line-break/> Steady my hurried pace with a vision<text:line-break/> of the Eternal reaches of time.</text:p>
      <text:p text:style-name="P20">Give me, amid the confusion of the day,<text:line-break/> the calmness of the everlasting hills.</text:p>
      <text:p text:style-name="P20">Break the tension of my nerves and muscles<text:line-break/> with the soothing music of the singing streams that live<text:line-break/> in memory.</text:p>
      <text:p text:style-name="P20">Help me know the magical,<text:line-break/> restoring power of sleep.</text:p>
      <text:p text:style-name="P20">Teach me the art of taking minute vacations…<text:line-break/> of slowing down, to look at a flower;<text:line-break/> to chat with a friend;<text:line-break/> to pat a dog;<text:line-break/> to read a few lines from a good book.</text:p>
      <text:p text:style-name="P25">Slow me down Lord,</text:p>
      <text:p text:style-name="P20">And inspire me to send my roots<text:line-break/> deep into the soil of life’s enduring values,<text:line-break/> that I may grow toward the stars<text:line-break/> of my greater destiny.</text:p>
      <text:p text:style-name="P64">(signed and dated: 10/19/1972)</text:p>
      <text:p text:style-name="P25">Philippians 3:13,14)</text:p>
      <text:p text:style-name="P20">“Brethren, I count not myself to have apprehended: but this one thing I do, forgetting those things which are behind, and reaching forth unto those things which are before,</text:p>
      <text:p text:style-name="P20">I press toward the mark for the prize of the high calling of God in Christ Jesus.”</text:p>
      <text:p text:style-name="P20">I have such compassion for the people that are left behind who do not know Jesus Christ personally, that I was so inspired to write this vision, and I faithfully pray that you will open your hearts to receive Jesus Christ as your personal Saviour. This is my final prayer for you.</text:p>
      <text:p text:style-name="P20">“Dear Heavenly Father - I don’t want to be left behind in this seven year tribulation, but I know it’s horrifying and very frightening! Please forgive my sins. If there is a ‘blessed hope,’ I ask for salvation and forgiveness. You said in your Word, <text:span text:style-name="T6">‘whosoever shall call upon the name of the Lord shall be saved.’</text:span> I’m calling on you now to save me. Thank you for this final invitation. In Jesus’ precious name. Even though I am in the tribulation hour, I am saved.</text:p>
      <text:p text:style-name="P25">Amen.</text:p>
      <text:p text:style-name="P20"/>
      <text:p text:style-name="P20"/>
      <text:p text:style-name="P71"><text:bookmark text:name="_x7fkabfrkp0c"/><text:soft-page-break/>Endure til the end</text:p>
      <text:p text:style-name="P20">I have fought the good fight<text:line-break/> of faith, and I have finished<text:line-break/> the course.</text:p>
      <text:p text:style-name="P25">Amen</text:p>
      <text:p text:style-name="P25">(II Timothy 4:7)</text:p>
      <text:p text:style-name="P20"><text:span text:style-name="T6">June Anderson<text:line-break/></text:span> <text:span text:style-name="T5">3/2004</text:span></text:p>
      <text:p text:style-name="P80">Stand Fast and Firm in FAITH!</text:p>
      <text:p text:style-name="P8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vg:font-face-src>
        <svg:font-face-uri xlink:href="Fonts/Font_Arial_1.ttf" xlink:type="simple" loext:font-style="normal" loext:font-weight="normal">
          <svg:font-face-format svg:string="truetype"/>
        </svg:font-face-uri>
      </svg:font-face-src>
    </style:font-face>
    <style:font-face style:name="Arial1" svg:font-family="Arial" style:font-family-generic="system" style:font-pitch="variable"/>
    <style:font-face style:name="Liberation Sans" svg:font-family="'Liberation Sans'"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inux Libertine G" svg:font-family="'Linux Libertine G'" style:font-family-generic="system" style:font-pitch="variable">
      <svg:font-face-src>
        <svg:font-face-uri xlink:href="Fonts/Font_Linux_Libertine_G_1.ttf" xlink:type="simple" loext:font-style="normal" loext:font-weight="normal">
          <svg:font-face-format svg:string="truetype"/>
        </svg:font-face-uri>
        <svg:font-face-uri xlink:href="Fonts/Font_Linux_Libertine_G_2.ttf" xlink:type="simple" loext:font-style="normal" loext:font-weight="bold">
          <svg:font-face-format svg:string="truetype"/>
        </svg:font-face-uri>
        <svg:font-face-uri xlink:href="Fonts/Font_Linux_Libertine_G_3.ttf" xlink:type="simple" loext:font-style="italic" loext:font-weight="normal">
          <svg:font-face-format svg:string="truetype"/>
        </svg:font-face-uri>
        <svg:font-face-uri xlink:href="Fonts/Font_Linux_Libertine_G_4.ttf" xlink:type="simple" loext:font-style="italic" loext:font-weight="bold">
          <svg:font-face-format svg:string="truetype"/>
        </svg:font-face-uri>
      </svg:font-face-src>
    </style:font-fac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Arial" fo:font-size="11pt" fo:language="en"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5in" style:writing-mode="lr-tb"/>
      <style:text-properties style:use-window-font-color="true" loext:opacity="0%" style:font-name="Arial" fo:font-size="11pt" fo:language="en"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chapter">
      <style:paragraph-properties fo:margin-top="0.278in" fo:margin-bottom="0.0835in" style: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chapter">
      <style:paragraph-properties fo:margin-top="0.25in" fo:margin-bottom="0.0835in" style:contextual-spacing="false" fo:line-height="100%" fo:keep-together="always" fo:break-before="auto" fo:break-after="auto" fo:keep-with-next="always"/>
      <style:text-properties fo:font-size="16pt" fo:font-weight="normal" style:font-size-asian="16pt" style:font-weight-asian="normal" style:font-size-complex="16pt" style:font-weight-complex="normal"/>
    </style:style>
    <style:style style:name="Heading_20_3" style:display-name="Heading 3" style:family="paragraph" style:parent-style-name="normal" style:next-style-name="Standard" style:default-outline-level="" style:class="chapter">
      <style:paragraph-properties fo:margin-top="0.222in" fo:margin-bottom="0.0555in" style:contextual-spacing="false" fo:line-height="100%" fo:keep-together="always" fo:break-before="auto" fo:break-after="auto" fo:keep-with-next="always"/>
      <style:text-properties fo:color="#434343" loext:opacity="100%" fo:font-size="14pt" fo:font-weight="normal" style:font-size-asian="14pt" style:font-weight-asian="normal" style:font-size-complex="14pt" style:font-weight-complex="normal"/>
    </style:style>
    <style:style style:name="Heading_20_4" style:display-name="Heading 4" style:family="paragraph" style:parent-style-name="normal" style:next-style-name="Standard" style:default-outline-level="" style:class="chapter">
      <style:paragraph-properties fo:margin-top="0.1945in" fo:margin-bottom="0.0555in" style:contextual-spacing="false" fo:line-height="100%" fo:keep-together="always" fo:break-before="auto" fo:break-after="auto" fo:keep-with-next="always"/>
      <style:text-properties fo:color="#666666" loext:opacity="100%" fo:font-size="12pt" style:font-size-asian="12pt" style:font-size-complex="12pt"/>
    </style:style>
    <style:style style:name="Heading_20_5" style:display-name="Heading 5" style:family="paragraph" style:parent-style-name="normal" style:next-style-name="Standard" style:default-outline-level="" style:class="chapter">
      <style:paragraph-properties fo:margin-top="0.1665in" fo:margin-bottom="0.0555in" style:contextual-spacing="false" fo:line-height="100%" fo:keep-together="always" fo:break-before="auto" fo:break-after="auto" fo:keep-with-next="always"/>
      <style:text-properties fo:color="#666666" loext:opacity="100%" fo:font-size="11pt" style:font-size-asian="11pt" style:font-size-complex="11pt"/>
    </style:style>
    <style:style style:name="Heading_20_6" style:display-name="Heading 6" style:family="paragraph" style:parent-style-name="normal" style:next-style-name="Standard" style:default-outline-level="" style:class="chapter">
      <style:paragraph-properties fo:margin-top="0.1665in" fo:margin-bottom="0.0555in" style:contextual-spacing="false" fo:line-height="100%" fo:keep-together="always" fo:break-before="auto" fo:break-after="auto" fo:keep-with-next="always"/>
      <style:text-properties fo:color="#666666" loext:opacity="100%"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style: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style:contextual-spacing="false" fo:line-height="100%" fo:keep-together="always" fo:break-before="auto" fo:break-after="auto" fo:keep-with-next="always"/>
      <style:text-properties fo:color="#666666" loext:opacity="100%"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Header_20_and_20_Footer" style:display-name="Header and Foot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style:text-underline-style="none"/>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loext:num-list-format="%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loext:num-list-format="%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loext:num-list-format="%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loext:num-list-format="%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loext:num-list-format="%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loext:num-list-format="%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loext:num-list-format="%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loext:num-list-format="%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loext:num-list-format="%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loext:num-list-format="%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 loext:num-list-format="%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 loext:num-list-format="%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loext:num-list-format="%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loext:num-list-format="%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loext:num-list-format="%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loext:num-list-format="%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loext:num-list-format="%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loext:num-list-format="%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loext:num-list-format="%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 loext:num-list-format="%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 loext:num-list-format="%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loext:num-list-format="%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loext:num-list-format="%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loext:num-list-format="%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loext:num-list-format="%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loext:num-list-format="%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loext:num-list-format="%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loext:num-list-format="%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9" loext:num-list-format="%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0" loext:num-list-format="%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1" loext:num-list-format="%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2" loext:num-list-format="%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3" loext:num-list-format="%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4" loext:num-list-format="%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5" loext:num-list-format="%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6" loext:num-list-format="%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loext:num-list-format="%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8" loext:num-list-format="%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9" loext:num-list-format="%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0" loext:num-list-format="%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1" loext:num-list-format="%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2" loext:num-list-format="%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3" loext:num-list-format="%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4" loext:num-list-format="%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5" loext:num-list-format="%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46" loext:num-list-format="%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7" loext:num-list-format="%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8" loext:num-list-format="%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9" loext:num-list-format="%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0" loext:num-list-format="%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51" loext:num-list-format="%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52" loext:num-list-format="%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53" loext:num-list-format="%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54" loext:num-list-format="%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5in" fo:page-height="11in" style:num-format="1" style:print-orientation="portrait" fo:margin-top="0.5in" fo:margin-bottom="0.5in" fo:margin-left="1in" fo:margin-right="1in" style:writing-mode="lr-tb" style:layout-grid-color="#c0c0c0" style:layout-grid-lines="22860"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header-footer-properties fo:min-height="0.5in" fo:margin-left="0in" fo:margin-right="0in" fo:margin-top="0.4602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Standard"/>
      </style:header>
      <style:footer>
        <text:p text:style-name="Standard"/>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7.3$Windows_X86_64 LibreOffice_project/30742500f2d3eb4366ac312fa33d3dcabdb3eba5</meta:generator>
    <dc:date>2026-07-29T16:09:37.188743400</dc:date>
    <meta:editing-duration>PT32M31S</meta:editing-duration>
    <meta:editing-cycles>2</meta:editing-cycles>
    <meta:document-statistic meta:table-count="0" meta:image-count="0" meta:object-count="0" meta:page-count="98" meta:paragraph-count="917" meta:word-count="27724" meta:character-count="154512" meta:non-whitespace-character-count="127717"/>
  </office:meta>
</office:document-meta>
</file>